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005f2e43f02cbc6117af28835fa8c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4_dll:start"/><text:bookmark-start text:name="__RefHeading___dido_data_lifecycle_language_ddll_1"/><text:bookmark-start text:name="dido_data_lifecycle_language_ddll"/>4.0 DIDO Data Lifecycle Language (DDLL)<text:bookmark-end text:name="__RefHeading___dido_data_lifecycle_language_ddll_1"/><text:bookmark-end text:name="dido_data_lifecycle_language_ddll"/></text:h>
      <text:p text:style-name="Text_20_body"><text:a xlink:type="simple" xlink:href="https://www.omgwiki.org/dido/doku.php?id=dido:public:s_cli:05_contents:01_prt:start" text:style-name="Internet_20_link" text:visited-style-name="Visited_20_Internet_20_Link"> Return to Part I</text:a></text:p>
      <text:p text:style-name="Text_20_body">The DIDO Lifecyle Language (DDLL) is responsible for controlling the Lifecycle of the DIDO instances distributed across the <text:a xlink:type="simple" xlink:href="https://www.omgwiki.org/dido/doku.php?id=dido:public:ra:1.2_views:3_taxonomic:3_node_tax:start" text:style-name="Internet_20_link" text:visited-style-name="Visited_20_Internet_20_Link"> Nodes</text:a> in the <text:a xlink:type="simple" xlink:href="https://www.omgwiki.org/dido/doku.php?id=dido:public:ra:1.2_views:2_tech_views:2-nodenet:2_net" text:style-name="Internet_20_link" text:visited-style-name="Visited_20_Internet_20_Link"> DIDO Network</text:a>. The DidoLL does not cover the <text:a xlink:type="simple" xlink:href="https://www.omgwiki.org/dido/doku.php?id=dido:public:ra:xapend:xapend.a_glossary:s:syslifecycle" text:style-name="Internet_20_link" text:visited-style-name="Visited_20_Internet_20_Link">System Lifecycle</text:a> which is responsible for the system conception, design and development, production and/or construction, distribution, operation, maintenance and support, retirement, phase-out and disposal. Although there is some overlap, the System Lifecycle covers also covers the development of the <text:a xlink:type="simple" xlink:href="https://www.omgwiki.org/dido/doku.php?id=dido:public:ra:xapend:xapend.a_glossary:d:dido_platform" text:style-name="Internet_20_link" text:visited-style-name="Visited_20_Internet_20_Link">DIDO Platform</text:a> while the DidoLL only covers the deployment and execution of the DIDO software on the individual nodes.</text:p>
      <text:p text:style-name="Text_20_body">Although there is no <text:a xlink:type="simple" xlink:href="https://www.omgwiki.org/dido/doku.php?id=dido:public:ra:xapend:xapend.a_glossary:r:requirement" text:style-name="Internet_20_link" text:visited-style-name="Visited_20_Internet_20_Link">requirement</text:a> for a DIDO to be implemented as a <text:a xlink:type="simple" xlink:href="https://www.omgwiki.org/dido/doku.php?id=dido:public:ra:1.4_req:1_func:platform:virtnodes" text:style-name="Internet_20_link" text:visited-style-name="Visited_20_Internet_20_Link"> Virtual Node</text:a> (i.e., <text:a xlink:type="simple" xlink:href="https://www.omgwiki.org/dido/doku.php?id=dido:public:ra:xapend:xapend.a_glossary:v:vm" text:style-name="Internet_20_link" text:visited-style-name="Visited_20_Internet_20_Link">Virtual Machine (VM)</text:a> or <text:a xlink:type="simple" xlink:href="https://www.omgwiki.org/dido/doku.php?id=dido:public:ra:xapend:xapend.a_glossary:a:app_container" text:style-name="Internet_20_link" text:visited-style-name="Visited_20_Internet_20_Link">Application Container</text:a>), the basic steps would be the similar. MeGee <text:note text:id="ftn0" text:note-class="footnote"><text:note-citation text:label="1)">1)</text:note-citation><text:note-body><text:p text:style-name="Footnote">
Jason McGee, 
IBM, 
<text:span text:style-name="underline">The 6 steps of the container lifecycle</text:span>, 
8 February 2016, Accessed: 29 March 2021,
<text:a xlink:type="simple" xlink:href="https://www.ibm.com/blogs/cloud-computing/2016/02/08/the-6-steps-of-the-container-lifecycle/" text:style-name="Internet_20_link" text:visited-style-name="Visited_20_Internet_20_Link">https://www.ibm.com/blogs/cloud-computing/2016/02/08/the-6-steps-of-the-container-lifecycle/</text:a>
</text:p></text:note-body></text:note> has proposed the following steps for application containers (i.e., <text:a xlink:type="simple" xlink:href="https://www.omgwiki.org/dido/doku.php?id=dido:public:ra:xapend:xapend.a_glossary:d:docker" text:style-name="Internet_20_link" text:visited-style-name="Visited_20_Internet_20_Link">Docker</text:a>).</text:p>
      <text:p text:style-name="Text_20_body">
<draw:frame draw:style-name="mediacenter" draw:name="0" text:anchor-type="paragraph" draw:z-index="0" svg:width="15.875cm" svg:height="10.084119496855cm"><draw:image xlink:href="Pictures/4005f2e43f02cbc6117af28835fa8c5a.png" xlink:type="simple" xlink:show="embed" xlink:actuate="onLoad"/></draw:frame>
</text:p>
      <text:p text:style-name="Text_20_body">The 6 steps of a <text:a xlink:type="simple" xlink:href="https://www.omgwiki.org/dido/doku.php?id=dido:public:ra:xapend:xapend.a_glossary:c:container" text:style-name="Internet_20_link" text:visited-style-name="Visited_20_Internet_20_Link">container's</text:a> lifecycle.
</text:p>
      <text:p text:style-name="Text_20_body"><text:span text:style-name="Strong_20_Emphasis">Acquire</text:span> - Gathering the products (i.e, requirements, laying out a system plan, hardware, software or content)<text:span text:style-name="Strong_20_Emphasis">Build</text:span> - Assemble the acquired products in to system that can be deployed.<text:span text:style-name="Strong_20_Emphasis">Deliver</text:span> - The assembled system is delivered for <text:a xlink:type="simple" xlink:href="https://www.omgwiki.org/dido/doku.php?id=dido:public:ra:xapend:xapend.a_glossary:v:validation" text:style-name="Internet_20_link" text:visited-style-name="Visited_20_Internet_20_Link">validation</text:a> and verification <text:span text:style-name="Strong_20_Emphasis">Deploy</text:span> - is the distribution of the approved system to the initial set of nodes nd the verification and validation that the system id properly deployed.<text:span text:style-name="Strong_20_Emphasis">Run</text:span> - The deployed system is started and the nodes are working as a system. The operating states (starting, running, shutdown, etc) are reported. <text:span text:style-name="Strong_20_Emphasis">Maintain</text:span> - Anomalies and faults are detected, reported for further remediation. <text:span text:style-name="Strong_20_Emphasis">Note:</text:span> Although the steps are presented as a linear progression from steps 1-6, the steps 3-6 (i.e., <text:span text:style-name="Strong_20_Emphasis">Deploy</text:span>, <text:span text:style-name="Strong_20_Emphasis">Run</text:span>, and <text:span text:style-name="Strong_20_Emphasis">Maintain</text:span>) are repeated for every node within the DIDO network. If a flaw is repaired as a result of an anomaly or fault reported and a fix is identified, then the <text:span text:style-name="Strong_20_Emphasis">Build</text:span> Step might need to be repeated. Sometimes, the flaw might require that the <text:span text:style-name="Strong_20_Emphasis">Acquire</text:span> step be repeated.  The DidoLL needs to support the entire Lifecycle of the DIDO on each individual Node.</text:p>
      <text:p text:style-name="Text_20_body"><text:line-break/>DDLL Commands</text:p>
      <text:list text:style-name="List_20_1" text:continue-numbering="false">
        <text:list-item>
          <text:p text:style-name="List_20_1_Content_First"><text:a xlink:type="simple" xlink:href="https://www.omgwiki.org/dido/doku.php?id=dido:public:s_cli:05_contents:01_prt:04_dll:networkprotocoltype" text:style-name="Internet_20_link" text:visited-style-name="Visited_20_Internet_20_Link">4.1 NetworkProtocol</text:a></text:p>
        </text:list-item>
        <text:list-item>
          <text:p text:style-name="List_20_1_Content"><text:a xlink:type="simple" xlink:href="https://www.omgwiki.org/dido/doku.php?id=dido:public:s_cli:05_contents:01_prt:04_dll:portnumbertype" text:style-name="Internet_20_link" text:visited-style-name="Visited_20_Internet_20_Link">4.1 PortNumberType</text:a></text:p>
        </text:list-item>
        <text:list-item>
          <text:p text:style-name="List_20_1_Content"><text:a xlink:type="simple" xlink:href="https://www.omgwiki.org/dido/doku.php?id=dido:public:s_cli:05_contents:01_prt:04_dll:port" text:style-name="Internet_20_link" text:visited-style-name="Visited_20_Internet_20_Link">4.2 Port</text:a></text:p>
        </text:list-item>
        <text:list-item>
          <text:p text:style-name="List_20_1_Content"><text:a xlink:type="simple" xlink:href="https://www.omgwiki.org/dido/doku.php?id=dido:public:s_cli:05_contents:01_prt:04_dll:machine" text:style-name="Internet_20_link" text:visited-style-name="Visited_20_Internet_20_Link">4.3 Machine</text:a></text:p>
        </text:list-item>
        <text:list-item>
          <text:p text:style-name="List_20_1_Content"><text:a xlink:type="simple" xlink:href="https://www.omgwiki.org/dido/doku.php?id=dido:public:s_cli:05_contents:01_prt:04_dll:resource" text:style-name="Internet_20_link" text:visited-style-name="Visited_20_Internet_20_Link">4.4 Resource</text:a></text:p>
        </text:list-item>
        <text:list-item>
          <text:p text:style-name="List_20_1_Content"><text:a xlink:type="simple" xlink:href="https://www.omgwiki.org/dido/doku.php?id=dido:public:s_cli:05_contents:01_prt:04_dll:volume" text:style-name="Internet_20_link" text:visited-style-name="Visited_20_Internet_20_Link">4.5 Volume</text:a></text:p>
        </text:list-item>
        <text:list-item>
          <text:p text:style-name="List_20_1_Content"><text:a xlink:type="simple" xlink:href="https://www.omgwiki.org/dido/doku.php?id=dido:public:s_cli:05_contents:01_prt:04_dll:vm" text:style-name="Internet_20_link" text:visited-style-name="Visited_20_Internet_20_Link">4.6 Virtual Machine</text:a></text:p>
        </text:list-item>
        <text:list-item>
          <text:p text:style-name="List_20_1_Content_Last"><text:a xlink:type="simple" xlink:href="https://www.omgwiki.org/dido/doku.php?id=dido:public:s_cli:05_contents:01_prt:04_dll:appcontainer" text:style-name="Internet_20_link" text:visited-style-name="Visited_20_Internet_20_Link">4.7 Container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4_dll:start</dc:title>
  </office:meta>
</office:document-meta>
</file>