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6_dddl:aggregates"/><text:bookmark-start text:name="__RefHeading___aggregate_1"/><text:bookmark-start text:name="aggregate"/>5.4 Aggregate<text:bookmark-end text:name="__RefHeading___aggregate_1"/><text:bookmark-end text:name="aggregate"/></text:h>
      <text:p text:style-name="Text_20_body"><text:a xlink:type="simple" xlink:href="https://www.omgwiki.org/dido/doku.php?id=dido:public:s_cli:05_contents:01_prt:04_dll:start" text:style-name="Internet_20_link" text:visited-style-name="Visited_20_Internet_20_Link"> Return to DidoDLL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CREATE</text:span><text:s text:c="2"/>AGGREGATE Grades<text:span text:style-name="highlight_sy0">.</text:span>ReportCard<text:line-break/><text:s text:c="6"/><text:span text:style-name="highlight_kw1">FROM</text:span><text:s text:c="2"/>CourseListing<text:span text:style-name="highlight_sy0">.</text:span>Post<text:s text:c="3"/>POSTING<text:line-break/><text:s text:c="5"/><text:span text:style-name="highlight_kw1">WHERE</text:span><text:s text:c="2"/>POSTING<text:span text:style-name="highlight_sy0">.</text:span>StudentId <text:span text:style-name="highlight_sy0">=</text:span> ‘$1<text:span text:style-name="highlight_sy0">.</text:span><text:span text:style-name="highlight_st0">'<text:line-break/><text:s text:c="5"/>RECORD POSTING.Current.*<text:s text:c="4"/>AS parents,<text:s text:c="5"/><text:line-break/><text:s text:c="12"/>"UniDido.ReportCard" AS process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6_dddl:aggregates</dc:title>
  </office:meta>
</office:document-meta>
</file>