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e04fca60c7ceaa4da71370ceac8f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6_dddl:smartcontrcts"/><text:bookmark-start text:name="__RefHeading___smart_contracts_1"/><text:bookmark-start text:name="smart_contracts"/>5.7 Smart Contracts<text:bookmark-end text:name="__RefHeading___smart_contracts_1"/><text:bookmark-end text:name="smart_contracts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ext:p text:style-name="Text_20_body"><text:a xlink:type="simple" xlink:href="https://www.omgwiki.org/dido/doku.php?id=dido:public:ra:xapend:xapend.a_glossary:s:smart_contract" text:style-name="Internet_20_link" text:visited-style-name="Visited_20_Internet_20_Link">Smart Contract</text:a> are a bit of a misnomer, but they are the name chosen by the <text:a xlink:type="simple" xlink:href="https://www.omgwiki.org/dido/doku.php?id=dido:public:ra:xapend:xapend.a_glossary:b:blockchain" text:style-name="Internet_20_link" text:visited-style-name="Visited_20_Internet_20_Link">blockchain</text:a> communities to describe an <text:a xlink:type="simple" xlink:href="https://www.omgwiki.org/dido/doku.php?id=dido:public:ra:xapend:xapend.a_glossary:o:object" text:style-name="Internet_20_link" text:visited-style-name="Visited_20_Internet_20_Link">Object</text:a> that is distributed throughout the distributed network.</text:p>
      <text:p text:style-name="Text_20_body">
<draw:frame draw:style-name="mediacenter" draw:name="0" text:anchor-type="paragraph" draw:z-index="0" svg:width="5.2916666666667cm" svg:height="5.9827425373134cm"><draw:image xlink:href="Pictures/88e04fca60c7ceaa4da71370ceac8f77.png" xlink:type="simple" xlink:show="embed" xlink:actuate="onLoad"/></draw:frame>
</text:p>
      <text:p text:style-name="Text_20_body">Smart Contracts
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 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6_dddl:smartcontrcts</dc:title>
  </office:meta>
</office:document-meta>
</file>