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s_cli:05_contents:02_prt:dil"/><text:bookmark-start text:name="__RefHeading___disadvantaged_intermittent_links_dils_1"/><text:bookmark-start text:name="disadvantaged_intermittent_links_dils"/>Disadvantaged Intermittent Links (DILs)<text:bookmark-end text:name="__RefHeading___disadvantaged_intermittent_links_dils_1"/><text:bookmark-end text:name="disadvantaged_intermittent_links_dils"/></text:h>
      <text:p text:style-name="Text_20_body"><text:a xlink:type="simple" xlink:href="https://www.omgwiki.org/dido/doku.php?id=dido:public:s_cli:05_contents:02_prt:start" text:style-name="Internet_20_link" text:visited-style-name="Visited_20_Internet_20_Link"> Part II: User Scenarios</text:a></text:p>
      <text:h text:style-name="Heading_20_2" text:outline-level="2"><text:bookmark-start text:name="__RefHeading___overview_2"/><text:bookmark-start text:name="overview"/>Overview<text:bookmark-end text:name="__RefHeading___overview_2"/><text:bookmark-end text:name="overview"/></text:h>
      <text:h text:style-name="Heading_20_2" text:outline-level="2"><text:bookmark-start text:name="__RefHeading___actors_3"/><text:bookmark-start text:name="actors"/>Actors<text:bookmark-end text:name="__RefHeading___actors_3"/><text:bookmark-end text:name="actors"/></text:h>
      <text:h text:style-name="Heading_20_2" text:outline-level="2"><text:bookmark-start text:name="__RefHeading___workflow_4"/><text:bookmark-start text:name="workflow"/>Workflow<text:bookmark-end text:name="__RefHeading___workflow_4"/><text:bookmark-end text:name="workflow"/></text:h>
      <text:h text:style-name="Heading_20_2" text:outline-level="2"><text:bookmark-start text:name="__RefHeading___activities_5"/><text:bookmark-start text:name="activities"/>Activities<text:bookmark-end text:name="__RefHeading___activities_5"/><text:bookmark-end text:name="activiti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5_contents:02_prt:dil</dc:title>
  </office:meta>
</office:document-meta>
</file>