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8b8998908c014ba8e774a6fbeda267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s_cli:05_contents:02_prt:identity:03_theory:02_activities"/><text:bookmark-start text:name="__RefHeading___activities_1"/><text:bookmark-start text:name="activities"/>3.1 Activities<text:bookmark-end text:name="__RefHeading___activities_1"/><text:bookmark-end text:name="activities"/></text:h>
      <text:p text:style-name="Text_20_body"><text:a xlink:type="simple" xlink:href="https://www.omgwiki.org/dido/doku.php?id=dido:public:s_cli:05_contents:02_prt:identity:03_theory:start" text:style-name="Internet_20_link" text:visited-style-name="Visited_20_Internet_20_Link"> Return to Theretical System</text:a></text:p>
      <text:p text:style-name="Text_20_body">The following are a list of the activities associated with a theoretical DIDO <text:span text:style-name="Strong_20_Emphasis">Identity</text:span>workflow:</text:p>
      <text:p text:style-name="Text_20_body">The PII Secure Wallet is initiated by Nancy, she adds her passport number, photo ids, and credit cards to the PPI Secure Wallet. She is free to add other information (tickets, medical records, in-case-of-emergency contacts, etc.) that she deems important and potentially useful on her trip. All the information is encrypted using her public/private key generated specifically for use in the PII Secure Wallet.She receives back the public identifier of the PII Secure Wallet that she initiated. The ID is available as plain text, a <text:a xlink:type="simple" xlink:href="https://www.omgwiki.org/dido/doku.php?id=dido:public:ra:xapend:xapend.a_glossary:b:barcode" text:style-name="Internet_20_link" text:visited-style-name="Visited_20_Internet_20_Link">Bar Code (Barcode)</text:a>, or a <text:a xlink:type="simple" xlink:href="https://www.omgwiki.org/dido/doku.php?id=dido:public:ra:xapend:xapend.a_glossary:q:qr_code" text:style-name="Internet_20_link" text:visited-style-name="Visited_20_Internet_20_Link">Quick Response Code (QR Code)</text:a>. She always can retrieve this information in the future using the <text:a xlink:type="simple" xlink:href="https://www.omgwiki.org/dido/doku.php?id=dido:public:ra:xapend:xapend.a_glossary:b:biometric_authentication" text:style-name="Internet_20_link" text:visited-style-name="Visited_20_Internet_20_Link">Biometric Authentication</text:a> she added during the initialization process. When she is satisfied, the PII Secure Wallet is deployable to the DIDO of her choice (i.e., <text:a xlink:type="simple" xlink:href="https://www.omgwiki.org/dido/doku.php?id=dido:public:ra:xapend:xapend.a_glossary:b:blockchain" text:style-name="Internet_20_link" text:visited-style-name="Visited_20_Internet_20_Link">blockchain</text:a>, DLT, DAG, etc.). The same PII Wallet can be deployed to multiple DIDOs at the same time. For example, the Cruise Ship Company is using a different DIDO than the airports, airlines, and border control checkpoints. So, she opts to deploy the PII Secure Wallet to all of the DIDOs.Nancy arrives at the airport and must identify herself at the airport security checkpoint. Nancy brings up her PII Secure Wallet using her <text:a xlink:type="simple" xlink:href="https://www.omgwiki.org/dido/doku.php?id=dido:public:ra:xapend:xapend.a_glossary:b:biometric_authentication" text:style-name="Internet_20_link" text:visited-style-name="Visited_20_Internet_20_Link">Biometric Authentication</text:a> (face scan or fingerprint) or she holds the phone up to the barcode or the QR Code at the checkpoint. The Codes are translated into a standardized question that is presented to the PII Secure Wallet on her phone. The phone then provides the public code back to the checkpoint. The Airport Security can then ask specific questions to the DIDO about Nancy. The questions can be standardized questions that are encoded into QR Codes or Barcodes. The inquiries could also be made using audio or typed text. For audio or text questions, a natural language processor analyzes the requests which are “refined” using an Ontology and made into a question. For example,Is Nancy over 21?Is Nancy a US Citizen?When does her ID expire?What is the country of origin for Nancy?Is the person standing in front of them, Nancy?What is her passport number?Airport security approves Nancy for entrance into the secure area of the airportNancy decides she wants to enable <text:a xlink:type="simple" xlink:href="https://www.omgwiki.org/dido/doku.php?id=dido:public:ra:xapend:xapend.a_glossary:b:biometric_authentication" text:style-name="Internet_20_link" text:visited-style-name="Visited_20_Internet_20_Link">Biometric Authentication</text:a> for her PII Secure Wallet so she submits facial scans and fingerprints to the PII Secure Wallet. When she is satisfied, she can deploy the new PII Secure wallet to any or all of the DIDOs who can now use here <text:a xlink:type="simple" xlink:href="https://www.omgwiki.org/dido/doku.php?id=dido:public:ra:xapend:xapend.a_glossary:b:biometric_authentication" text:style-name="Internet_20_link" text:visited-style-name="Visited_20_Internet_20_Link">Biometric Authentication</text:a> for identification.Then anyone on the DIDO can use her <text:a xlink:type="simple" xlink:href="https://www.omgwiki.org/dido/doku.php?id=dido:public:ra:xapend:xapend.a_glossary:b:biometric_authentication" text:style-name="Internet_20_link" text:visited-style-name="Visited_20_Internet_20_Link">Biometric Authentication</text:a> to verify that she belongs to a particular walletNancy can use the <text:a xlink:type="simple" xlink:href="https://www.omgwiki.org/dido/doku.php?id=dido:public:ra:xapend:xapend.a_glossary:b:biometric_authentication" text:style-name="Internet_20_link" text:visited-style-name="Visited_20_Internet_20_Link">Biometric Authentication</text:a> to unlock her local PII Secure Wallet.Does the person standing in from of the facial scanner match the one in the PII Secure Wallet?Does the person's fingerprints on the finger scanner match the one in the PII Secure Wallet?The agent that is making the inquiry about Nancy is provided an answer. The answers may be either Y/N or that can be specific text reflecting Nancy's specific PII.Is Nancy over 21? Y/NIs Nancy a US Citizen? Y/NWhen does her ID expire? YYYY/MM/DDWhat is the country of origin for Nancy? USAIs the person standing in front of them, Nancy? Y/NWhat is her passport number? 111222333
<draw:frame draw:style-name="mediacenter" draw:name="0" text:anchor-type="paragraph" draw:z-index="0" svg:width="23.8125cm" style:rel-width="100%" svg:height="13.482460339168cm" style:rel-height="scale"><draw:image xlink:href="Pictures/c8b8998908c014ba8e774a6fbeda2673.png" xlink:type="simple" xlink:show="embed" xlink:actuate="onLoad"/></draw:frame>
</text:p>
      <text:p text:style-name="Text_20_body">The theoretical workflow for Identity
</text:p>
      <text:p text:style-name="Text_20_body"><text:span text:style-name="Source_20_Text">
&lt;ol start=6 style="list-style-type:decimal"&gt;
&lt;li&gt;Nancy decides to protect her information by defining rules about when and how questions can be answered. For example:
  &lt;ul&gt;
    &lt;li&gt;Nancy would like to have the PII Secure Identity only last while she is on her vacation&lt;/li&gt;
    &lt;li&gt;She only wants her passport numbers to be revealed to government representatives&lt;/li&gt;
    &lt;li&gt;She only wants her Credit Card number to be available to retailers&lt;/li&gt;
    &lt;li&gt;She never wants her biometrics to be released&lt;/li&gt;
  &lt;/ul&gt;
  &lt;p/&gt;
  &lt;p&gt;To help protect her information even more, Nancy Nancy decides to create a number of PIISSC Smart Identities, each Identity can be for a specific purpose and have specific rules about its contents and how they are to be disposed of.
     For Example:&lt;/p&gt;
  &lt;dl&gt;
    &lt;dt&gt;&lt;b&gt;Documents&lt;/b&gt;&lt;/dt&gt;
      &lt;dd&gt;such as passport and/or border patrol, hotels, long distance travel, etc. might be a PIISSC that she keeps around for a long time and can be used for many trips.&lt;/dd&gt;
    &lt;dt&gt;&lt;b&gt;Expenses&lt;/b&gt;&lt;/dt&gt;
      &lt;dd&gt;such as shopping, restaurants, bistros, local transit, etc. might be only used for the time she is a particular location such as while on the cruse ship, in Paris, at the resort.
    &lt;dt&gt;&lt;b&gt;Entertainment&lt;/b&gt;&lt;/dt&gt;
      &lt;dd&gt;such as clubbing, sky diving, gambling, etc. might be used for a very short amount of time such as for an evening at the casino.
  &lt;/dl&gt;
&lt;/li&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s_cli:05_contents:02_prt:identity:03_theory:02_activities</dc:title>
  </office:meta>
</office:document-meta>
</file>