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identity:03_theory:05_issues"/><text:bookmark-start text:name="__RefHeading___issues_1"/><text:bookmark-start text:name="issues"/>3.2 Issues<text:bookmark-end text:name="__RefHeading___issues_1"/><text:bookmark-end text:name="issues"/></text:h>
      <text:p text:style-name="Text_20_body"><text:a xlink:type="simple" xlink:href="https://www.omgwiki.org/dido/doku.php?id=dido:public:s_cli:05_contents:02_prt:identity:03_theory:start" text:style-name="Internet_20_link" text:visited-style-name="Visited_20_Internet_20_Link"> Return to Theretical System</text:a></text:p>
      <text:p text:style-name="Text_20_body">The following issues are associated with the theoretical DIDO Identity workflow:</text:p>
      <text:p text:style-name="Text_20_body">There is no Technical or deFacto standards that cover the use of Identities on a DIDO. PIISSC is theoretic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identity:03_theory:05_issues</dc:title>
  </office:meta>
</office:document-meta>
</file>