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industrial_processing:start"/><text:bookmark-start text:name="__RefHeading___user_scenarioindustrial_processing_1"/><text:bookmark-start text:name="user_scenarioindustrial_processing"/>User Scenario: Industrial_processing<text:bookmark-end text:name="__RefHeading___user_scenarioindustrial_processing_1"/><text:bookmark-end text:name="user_scenarioindustrial_processing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The <text:span text:style-name="Strong_20_Emphasis">Industrial_processing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Industrial_processing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industrial_processing_flow_4"/><text:bookmark-start text:name="existing_industrial_processing_flow"/>Existing Industrial_processing Flow<text:bookmark-end text:name="__RefHeading___existing_industrial_processing_flow_4"/><text:bookmark-end text:name="existing_industrial_processing_flow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The existing <text:span text:style-name="Strong_20_Emphasis">Industrial_processing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The following are a list of the activities associated with the <text:span text:style-name="Strong_20_Emphasis">Industrial_processing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Industrial_processing</text:span>
</text:p>
      <text:p text:style-name="Text_20_body">The existing workflow for Industrial_processing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The following issues are associated with the existing Industrial_processing workflow:</text:p>
      <text:p text:style-name="Text_20_body"><text:span text:style-name="PluginODTAutoStyle_Text_7">Provide a list of issues associated with the existing  Industrial_processing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#dido:public:s_cli:05_contents:02_prt:industrial_processing:start" text:style-name="Local_20_link" text:visited-style-name="Visited_20_Local_20_Link"> Return to Top</text:a>
The following are a list of the activities associated with a theoretical DIDO <text:span text:style-name="Strong_20_Emphasis">Industrial_processing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Industrial_processing</text:span>
</text:p>
      <text:p text:style-name="Text_20_body">The theoretical workflow for Industrial_processing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#dido:public:s_cli:05_contents:02_prt:industrial_processing:start" text:style-name="Local_20_link" text:visited-style-name="Visited_20_Local_20_Link"> Return to Top</text:a></text:p>
      <text:p text:style-name="Text_20_body">The following issues are associated with the theoretical DIDO Industrial_processing workflow:</text:p>
      <text:p text:style-name="Text_20_body"><text:span text:style-name="PluginODTAutoStyle_Text_10">Provide a list of issues associated with the theoretical DIDO  Industrial_processing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industrial_processing:start</dc:title>
  </office:meta>
</office:document-meta>
</file>