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295d3cfcbd148800888cda2ebb149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medical:03_theory:activity"/><text:bookmark-start text:name="__RefHeading___theoretical_activities_1"/><text:bookmark-start text:name="theoretical_activities"/>3.1 Theoretical Activities<text:bookmark-end text:name="__RefHeading___theoretical_activities_1"/><text:bookmark-end text:name="theoretical_activities"/></text:h>
      <text:p text:style-name="Text_20_body">The following activities are based on the assumption that a medical records system is implemented using a DIDO. The other assumption is that the medical records belong to the patient and not the MCF, doctors, or other institutions involved in the care of the patient.</text:p>
      <text:p text:style-name="Text_20_body">It is only a simplified list of the steps involved in providing Lilly's healthcare needs that stem from a fall.</text:p>
      <text:p text:style-name="Text_20_body">Lilly is a resident of the Memory Care Facility (MCF)She routinely see's her doctors who write simple diagnostic reports and prescription for her. Each doctor keeps their own records and provides a diagnostic summary and prescriptions to a DIDO with Lilly's Medical Records. Lilly has a fall and hits her head and it is bleeding.An MCF staff member helps her to the bed and looks at the wound. Determines the would is not serious but follows MCF protocols and calls for an ambulance to take Lilly to the Emergency Room. She files a incident report and sees Lilly safely to the Ambulance where she provides some information about Lilly to the paramedics and EMT in the ambulance as both a report a link to a DIDO archive containing Lilly's medical recordsLilly's vital signs are checked in the ambulance and initial first aid is given with the IV and a sedative. The vitals are recorded into a DIDO which does not have to be connected to the internet to record the dataaThe ambulance arrives at the Emergency Room (ER) where Lilly's is transferred along with original medical records from MCF and vitals obtained while Lilly was in Ambulance. The information required to access Lilly's sidechain (stream) of records.Medical tests and procedures are conducted to determine the severity of Lilly's injuries. She is asked some basic memory questions where Lilly appears confused. It is determined that Lilly will be placed in the Hospital for observation and to assess the severity of her fractured pelvis. The records are added to the Lilly's DIDO sidechain (stream).Lilly is discharged from the hospital and transferred to a rehabilitation hospital where she receives physical and occupational therapy. The new data is added to Lilly's sidechain (stream)Lilly is finally released from the Rehab hospital and returned to the MCF where here sidechain (stream) is merged back into the main medical DIDO that contains Lilly's records
<draw:frame draw:style-name="mediacenter" draw:name="0" text:anchor-type="paragraph" draw:z-index="0" svg:width="18.520833333333cm" style:rel-width="100%" svg:height="9.5866358901515cm" style:rel-height="scale"><draw:image xlink:href="Pictures/b295d3cfcbd148800888cda2ebb1493f.png" xlink:type="simple" xlink:show="embed" xlink:actuate="onLoad"/></draw:frame>
</text:p>
      <text:p text:style-name="Text_20_body">A simple, idealized theoretical record flow for a Memory Care Resident patient incid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medical:03_theory:activity</dc:title>
  </office:meta>
</office:document-meta>
</file>