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98.61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98.61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98.61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s_cli:05_contents:02_prt:supply:03_theory:02_issue:01_opc:start"/><text:bookmark-start text:name="__RefHeading___organic_producer_coi_opc_1"/><text:bookmark-start text:name="organic_producer_coi_opc"/>3.2.1 Organic Producer COI (OPC)<text:bookmark-end text:name="__RefHeading___organic_producer_coi_opc_1"/><text:bookmark-end text:name="organic_producer_coi_opc"/></text:h>
      <text:p text:style-name="Text_20_body"><text:a xlink:type="simple" xlink:href="https://www.omgwiki.org/dido/doku.php?id=dido:public:s_cli:05_contents:02_prt:supply:start" text:style-name="Internet_20_link" text:visited-style-name="Visited_20_Internet_20_Link"> User Scenario: Supply Chain</text:a></text:p>
      <text:p text:style-name="Text_20_body">As part of the OP, Sal downloads the <text:a xlink:type="simple" xlink:href="https://www.omgwiki.org/dido/doku.php?id=dido:public:ra:xapend:xapend.a_glossary:d:dido_platform" text:style-name="Internet_20_link" text:visited-style-name="Visited_20_Internet_20_Link">DIDO Platform</text:a> selected by the OPC (we refer to this as DIDO Platform O). The OPC have defined several <text:a xlink:type="simple" xlink:href="https://www.omgwiki.org/dido/doku.php?id=dido:public:ra:xapend:xapend.a_glossary:d:data_object" text:style-name="Internet_20_link" text:visited-style-name="Visited_20_Internet_20_Link">Data Object (DO)</text:a> that they are going to have on their DIDO. When a DO is deployed to a DIDO, it is referred to as a <text:a xlink:type="simple" xlink:href="https://www.omgwiki.org/dido/doku.php?id=dido:public:ra:xapend:xapend.a_glossary:s:smart_contract" text:style-name="Internet_20_link" text:visited-style-name="Visited_20_Internet_20_Link">Smart Contract</text:a>.</text:p>
      <text:h text:style-name="Heading_20_2" text:outline-level="2"><text:bookmark-start text:name="__RefHeading___dotrack_2"/><text:bookmark-start text:name="dotrack"/>1.1 DO: Track<text:bookmark-end text:name="__RefHeading___dotrack_2"/><text:bookmark-end text:name="dotrack"/></text:h>
      <text:p text:style-name="Text_20_body"><text:a xlink:type="simple" xlink:href="#dido:public:s_cli:05_contents:02_prt:supply:03_theory:02_issue:01_opc:start" text:style-name="Local_20_link" text:visited-style-name="Visited_20_Local_20_Link"> Return to Top </text:a></text:p>
      <text:p text:style-name="Text_20_body"><text:span text:style-name="Strong_20_Emphasis">Track</text:span> represents the plot of ground where crops are grown. The definition of a track can be relatively static in nature (i.e., the track (field) was created 200 years ago, or the track was created last year to just grow strawberries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DEFINE <text:span text:style-name="highlight_kw1">TYPE</text:span> LatitudeType <text:line-break/><text:s text:c="2"/><text:span text:style-name="highlight_br0">(</text:span> <text:span text:style-name="highlight_kw1">VALUE</text:span><text:s text:c="5"/>: FIXED<text:span text:style-name="highlight_sy0">,</text:span><text:line-break/><text:s text:c="4"/><text:span text:style-name="highlight_kw1">MIN</text:span><text:s text:c="7"/>: FIXED :<text:span text:style-name="highlight_sy0">=</text:span> <text:span text:style-name="highlight_sy0">-</text:span><text:span text:style-name="highlight_nu0">90.0000</text:span><text:span text:style-name="highlight_sy0">,</text:span><text:line-break/><text:s text:c="4"/><text:span text:style-name="highlight_kw1">MAX</text:span><text:s text:c="7"/>: FIXED :<text:span text:style-name="highlight_sy0">=</text:span> <text:span text:style-name="highlight_sy0">+</text:span><text:span text:style-name="highlight_nu0">90.0000</text:span><text:span text:style-name="highlight_sy0">,</text:span><text:line-break/><text:s text:c="4"/><text:span text:style-name="highlight_kw1">DEFAULT</text:span><text:s text:c="3"/>: FIXED :<text:span text:style-name="highlight_sy0">=</text:span><text:s text:c="3"/><text:span text:style-name="highlight_nu0">0.00</text:span><text:span text:style-name="highlight_sy0">,</text:span><text:line-break/><text:s text:c="4"/>units<text:s text:c="5"/>: TEXT<text:s text:c="2"/>:<text:span text:style-name="highlight_sy0">=</text:span> <text:span text:style-name="highlight_st0">"degrees latitude"</text:span><text:span text:style-name="highlight_sy0">,</text:span><text:line-break/><text:s text:c="4"/><text:span text:style-name="highlight_kw1">PRECISION</text:span> : TEXT<text:s text:c="2"/>:<text:span text:style-name="highlight_sy0">=</text:span> <text:span text:style-name="highlight_st0">"6.4"</text:span><text:line-break/><text:s text:c="2"/><text:span text:style-name="highlight_br0">)</text:span> <text:span text:style-name="highlight_kw1">AS</text:span><text:line-break/><text:s text:c="2"/>FIXED<text:line-break/><text:s text:c="2"/>ALLOWING NONULL<text:line-break/><text:s text:c="2"/><text:span text:style-name="highlight_kw1">WITH</text:span> CONSTRAINTS<text:line-break/><text:s text:c="4"/><text:span text:style-name="highlight_br0">(</text:span> <text:span text:style-name="highlight_kw1">VALUE</text:span><text:s text:c="5"/><text:span text:style-name="highlight_sy0">=</text:span> <text:span text:style-name="highlight_kw1">DEFAULT</text:span><text:span text:style-name="highlight_sy0">,</text:span><text:line-break/><text:s text:c="6"/><text:span text:style-name="highlight_kw1">MIN</text:span><text:s text:c="7"/><text:span text:style-name="highlight_sy0">=</text:span> <text:span text:style-name="highlight_kw1">MIN</text:span><text:span text:style-name="highlight_sy0">,</text:span><text:line-break/><text:s text:c="6"/><text:span text:style-name="highlight_kw1">MAX</text:span><text:s text:c="7"/><text:span text:style-name="highlight_sy0">=</text:span> <text:span text:style-name="highlight_kw1">MAX</text:span><text:span text:style-name="highlight_sy0">,</text:span><text:line-break/><text:s text:c="6"/><text:span text:style-name="highlight_kw1">DEFAULT</text:span><text:s text:c="3"/><text:span text:style-name="highlight_sy0">=</text:span> <text:span text:style-name="highlight_kw1">DEFAULT</text:span><text:span text:style-name="highlight_sy0">,</text:span><text:line-break/><text:s text:c="6"/>UNITS<text:s text:c="5"/><text:span text:style-name="highlight_sy0">=</text:span> units<text:span text:style-name="highlight_sy0">,</text:span><text:line-break/><text:s text:c="6"/><text:span text:style-name="highlight_kw1">PRECISION</text:span> <text:span text:style-name="highlight_sy0">=</text:span> <text:span text:style-name="highlight_kw1">PRECISION</text:span><text:span text:style-name="highlight_sy0">,</text:span><text:line-break/><text:s text:c="4"/><text:span text:style-name="highlight_br0">)</text:span>;<text:line-break/>DEFINE <text:span text:style-name="highlight_kw1">TYPE</text:span> LongitudeType <text:line-break/><text:s text:c="2"/><text:span text:style-name="highlight_br0">(</text:span> <text:span text:style-name="highlight_kw1">VALUE</text:span><text:s text:c="5"/>: FIXED<text:span text:style-name="highlight_sy0">,</text:span><text:line-break/><text:s text:c="4"/><text:span text:style-name="highlight_kw1">MIN</text:span><text:s text:c="7"/>: FIXED :<text:span text:style-name="highlight_sy0">=</text:span> <text:span text:style-name="highlight_sy0">-</text:span><text:span text:style-name="highlight_nu0">180.0000</text:span><text:span text:style-name="highlight_sy0">,</text:span><text:line-break/><text:s text:c="4"/><text:span text:style-name="highlight_kw1">MAX</text:span><text:s text:c="7"/>: FIXED :<text:span text:style-name="highlight_sy0">=</text:span> <text:span text:style-name="highlight_sy0">+</text:span><text:span text:style-name="highlight_nu0">180.0000</text:span><text:span text:style-name="highlight_sy0">,</text:span><text:line-break/><text:s text:c="4"/><text:span text:style-name="highlight_kw1">DEFAULT</text:span><text:s text:c="3"/>: FIXED :<text:span text:style-name="highlight_sy0">=</text:span><text:s text:c="3"/><text:span text:style-name="highlight_nu0">0.00</text:span><text:span text:style-name="highlight_sy0">,</text:span><text:line-break/><text:s text:c="4"/>units<text:s text:c="5"/>: TEXT<text:s text:c="2"/>:<text:span text:style-name="highlight_sy0">=</text:span> <text:span text:style-name="highlight_st0">"degrees longitude"</text:span><text:span text:style-name="highlight_sy0">,</text:span><text:line-break/><text:s text:c="4"/><text:span text:style-name="highlight_kw1">PRECISION</text:span> : TEXT<text:s text:c="2"/>:<text:span text:style-name="highlight_sy0">=</text:span> <text:span text:style-name="highlight_st0">"7.4"</text:span><text:line-break/><text:s text:c="2"/><text:span text:style-name="highlight_br0">)</text:span> <text:span text:style-name="highlight_kw1">AS</text:span><text:line-break/><text:s text:c="2"/>FIXED<text:line-break/><text:s text:c="2"/>ALLOWING NONULL<text:line-break/><text:s text:c="2"/><text:span text:style-name="highlight_kw1">WITH</text:span> CONSTRAINTS<text:line-break/><text:s text:c="4"/><text:span text:style-name="highlight_br0">(</text:span> <text:span text:style-name="highlight_kw1">VALUE</text:span><text:s text:c="5"/><text:span text:style-name="highlight_sy0">=</text:span> <text:span text:style-name="highlight_kw1">DEFAULT</text:span><text:span text:style-name="highlight_sy0">,</text:span><text:line-break/><text:s text:c="6"/><text:span text:style-name="highlight_kw1">MIN</text:span><text:s text:c="7"/><text:span text:style-name="highlight_sy0">=</text:span> <text:span text:style-name="highlight_kw1">MIN</text:span><text:span text:style-name="highlight_sy0">,</text:span><text:line-break/><text:s text:c="6"/><text:span text:style-name="highlight_kw1">MAX</text:span><text:s text:c="7"/><text:span text:style-name="highlight_sy0">=</text:span> <text:span text:style-name="highlight_kw1">MAX</text:span><text:span text:style-name="highlight_sy0">,</text:span><text:line-break/><text:s text:c="6"/><text:span text:style-name="highlight_kw1">DEFAULT</text:span><text:s text:c="3"/><text:span text:style-name="highlight_sy0">=</text:span> <text:span text:style-name="highlight_kw1">DEFAULT</text:span><text:span text:style-name="highlight_sy0">,</text:span><text:line-break/><text:s text:c="6"/>UNITS<text:s text:c="5"/><text:span text:style-name="highlight_sy0">=</text:span> units<text:span text:style-name="highlight_sy0">,</text:span><text:line-break/><text:s text:c="6"/><text:span text:style-name="highlight_kw1">PRECISION</text:span> <text:span text:style-name="highlight_sy0">=</text:span> <text:span text:style-name="highlight_kw1">PRECISION</text:span><text:span text:style-name="highlight_sy0">,</text:span><text:line-break/><text:s text:c="4"/><text:span text:style-name="highlight_br0">)</text:span>;<text:line-break/>DEFINE <text:span text:style-name="highlight_kw1">TYPE</text:span> GeolocationType <text:span text:style-name="highlight_kw1">AS</text:span> OBJECT<text:line-break/><text:s text:c="2"/><text:span text:style-name="highlight_br0">{</text:span> lat<text:s text:c="2"/>LatitudeType<text:span text:style-name="highlight_sy0">,</text:span><text:line-break/><text:s text:c="4"/>long LongitudeType<text:span text:style-name="highlight_sy0">,</text:span><text:line-break/><text:s text:c="4"/>elevation SeaLevelType<text:line-break/><text:s text:c="2"/><text:span text:style-name="highlight_br0">}</text:span>;<text:line-break/>DEFINE <text:span text:style-name="highlight_kw1">TYPE</text:span> AgTrackShapeType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0</text:span><text:span text:style-name="highlight_sy0">,</text:span> <text:span text:style-name="highlight_st0">"Rectangle"</text:span><text:span text:style-name="highlight_br0">}</text:span> <text:span text:style-name="highlight_kw1">DEFAULT</text:span><text:span text:style-name="highlight_sy0">,</text:span><text:line-break/><text:s text:c="6"/><text:span text:style-name="highlight_br0">{</text:span> <text:span text:style-name="highlight_nu0">1</text:span><text:span text:style-name="highlight_sy0">,</text:span> <text:span text:style-name="highlight_st0">"Square"</text:span><text:span text:style-name="highlight_br0">}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Circle"</text:span><text:span text:style-name="highlight_br0">}</text:span><text:span text:style-name="highlight_sy0">,</text:span><text:line-break/><text:s text:c="6"/><text:span text:style-name="highlight_br0">{</text:span> <text:span text:style-name="highlight_nu0">3</text:span><text:span text:style-name="highlight_sy0">,</text:span> <text:span text:style-name="highlight_st0">"Polygon"</text:span><text:span text:style-name="highlight_br0">}</text:span><text:line-break/><text:s text:c="4"/><text:span text:style-name="highlight_br0">}</text:span><text:line-break/><text:s text:c="2"/><text:span text:style-name="highlight_kw1">VALUE</text:span> <text:span text:style-name="highlight_sy0">=</text:span> <text:span text:style-name="highlight_kw1">DEFAULT</text:span>;<text:line-break/>DEFINE <text:span text:style-name="highlight_kw1">TYPE</text:span> AgTrackType <text:span text:style-name="highlight_kw1">AS</text:span> OBJECT<text:line-break/><text:s text:c="2"/><text:span text:style-name="highlight_br0">{</text:span> swCorner Geolocation<text:span text:style-name="highlight_sy0">,</text:span><text:line-break/><text:s text:c="4"/>shapeOfTrack ShapeType<text:span text:style-name="highlight_sy0">,</text:span><text:line-break/><text:s text:c="4"/>listOfCoord Geolocation<text:span text:style-name="highlight_br0">[</text:span><text:span text:style-name="highlight_br0">]</text:span><text:line-break/><text:s text:c="2"/><text:span text:style-name="highlight_br0">}</text:span>;</text:p>
          </table:table-cell>
        </table:table-row>
      </table:table>
      <text:h text:style-name="Heading_20_2" text:outline-level="2"><text:bookmark-start text:name="__RefHeading___doactivity_calendar_3"/><text:bookmark-start text:name="doactivity_calendar"/>1.2 DO: Activity Calendar<text:bookmark-end text:name="__RefHeading___doactivity_calendar_3"/><text:bookmark-end text:name="doactivity_calendar"/></text:h>
      <text:p text:style-name="Text_20_body"><text:a xlink:type="simple" xlink:href="#dido:public:s_cli:05_contents:02_prt:supply:03_theory:02_issue:01_opc:start" text:style-name="Local_20_link" text:visited-style-name="Visited_20_Local_20_Link"> Return to Top </text:a></text:p>
      <text:p text:style-name="Text_20_body"><text:span text:style-name="Strong_20_Emphasis">Activity Calendar</text:span> is a list of the farming activities performed on a track, the time the activities were conducted and the duration of the activity. This can be important when it comes to some agricultural activities. For example, a crop can not be harvest for a certain number of days after watering, using fertilizers or herbicides. You can not plant until you have plowed.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DEFINE <text:span text:style-name="highlight_kw1">TYPE</text:span> AgActivityType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0</text:span><text:span text:style-name="highlight_sy0">,</text:span> <text:span text:style-name="highlight_st0">"Plowing"</text:span><text:span text:style-name="highlight_br0">}</text:span> <text:span text:style-name="highlight_kw1">DEFAULT</text:span><text:span text:style-name="highlight_sy0">,</text:span><text:line-break/><text:s text:c="6"/><text:span text:style-name="highlight_br0">{</text:span> <text:span text:style-name="highlight_nu0">1</text:span><text:span text:style-name="highlight_sy0">,</text:span> <text:span text:style-name="highlight_st0">"Harrowing"</text:span><text:span text:style-name="highlight_sy0">,</text:span><text:line-break/><text:s text:c="6"/><text:span text:style-name="highlight_br0">{</text:span> <text:span text:style-name="highlight_nu0">2</text:span><text:span text:style-name="highlight_sy0">,</text:span> <text:span text:style-name="highlight_st0">"Planting"</text:span><text:span text:style-name="highlight_br0">}</text:span><text:span text:style-name="highlight_sy0">,</text:span><text:line-break/><text:s text:c="6"/><text:span text:style-name="highlight_br0">{</text:span> <text:span text:style-name="highlight_nu0">3</text:span><text:span text:style-name="highlight_sy0">,</text:span> <text:span text:style-name="highlight_st0">"Fertilizing"</text:span><text:span text:style-name="highlight_br0">}</text:span><text:span text:style-name="highlight_sy0">,</text:span><text:line-break/><text:s text:c="6"/><text:span text:style-name="highlight_br0">{</text:span> <text:span text:style-name="highlight_nu0">4</text:span><text:span text:style-name="highlight_sy0">,</text:span> <text:span text:style-name="highlight_st0">"Weeding"</text:span><text:span text:style-name="highlight_br0">}</text:span><text:line-break/><text:s text:c="6"/><text:span text:style-name="highlight_br0">{</text:span> <text:span text:style-name="highlight_nu0">5</text:span><text:span text:style-name="highlight_sy0">,</text:span> <text:span text:style-name="highlight_st0">"Watering"</text:span><text:span text:style-name="highlight_br0">}</text:span><text:line-break/><text:s text:c="6"/><text:span text:style-name="highlight_br0">{</text:span> <text:span text:style-name="highlight_nu0">6</text:span><text:span text:style-name="highlight_sy0">,</text:span> <text:span text:style-name="highlight_st0">"Mowing"</text:span><text:span text:style-name="highlight_br0">}</text:span><text:line-break/><text:s text:c="6"/><text:span text:style-name="highlight_br0">{</text:span> <text:span text:style-name="highlight_nu0">7</text:span><text:span text:style-name="highlight_sy0">,</text:span> <text:span text:style-name="highlight_st0">"Cultivating"</text:span><text:span text:style-name="highlight_br0">}</text:span><text:line-break/><text:s text:c="4"/><text:span text:style-name="highlight_br0">}</text:span><text:line-break/><text:s text:c="2"/><text:span text:style-name="highlight_kw1">VALUE</text:span> <text:span text:style-name="highlight_sy0">=</text:span> <text:span text:style-name="highlight_kw1">DEFAULT</text:span>;<text:line-break/> <text:line-break/>DEFINE <text:span text:style-name="highlight_kw1">TYPE</text:span> TimestampType <text:span text:style-name="highlight_kw1">AS</text:span><text:line-break/><text:s text:c="2"/><text:span text:style-name="highlight_kw1">DATE</text:span><text:line-break/><text:s text:c="2"/><text:span text:style-name="highlight_kw1">WITH</text:span> CONSTRAINTS<text:line-break/><text:s text:c="4"/><text:span text:style-name="highlight_br0">(</text:span> <text:span text:style-name="highlight_kw1">DEFAULT</text:span> <text:span text:style-name="highlight_sy0">=</text:span> <text:span text:style-name="highlight_kw1">CURRENT_DATE</text:span><text:span text:style-name="highlight_sy0">,</text:span><text:line-break/><text:s text:c="6"/><text:span text:style-name="highlight_kw1">START</text:span><text:s text:c="3"/><text:span text:style-name="highlight_sy0">=</text:span> <text:span text:style-name="highlight_kw1">CURRENT_DATE</text:span><text:span text:style-name="highlight_sy0">,</text:span><text:line-break/><text:s text:c="6"/><text:span text:style-name="highlight_kw1">END</text:span><text:s text:c="5"/><text:span text:style-name="highlight_sy0">=</text:span> <text:span text:style-name="highlight_kw1">UNKNOWN</text:span><text:line-break/><text:s text:c="4"/><text:span text:style-name="highlight_br0">)</text:span>;<text:line-break/>DEFINE CONSTANT SECONDS_IN_MINUTE <text:span text:style-name="highlight_kw1">AS</text:span> <text:span text:style-name="highlight_nu0">60</text:span>;<text:line-break/>DEFINE CONSTANT MINUTES_IN_HOUR<text:s text:c="3"/><text:span text:style-name="highlight_kw1">AS</text:span> <text:span text:style-name="highlight_nu0">60</text:span>;<text:line-break/>DEFINE CONSTANT HOURS_IN_DAY<text:s text:c="6"/><text:span text:style-name="highlight_kw1">AS</text:span> <text:span text:style-name="highlight_nu0">24</text:span>;<text:line-break/>DEFINE CONSTANT DAYS_IN_WEEK<text:s text:c="6"/><text:span text:style-name="highlight_kw1">AS</text:span> <text:span text:style-name="highlight_nu0">30</text:span>;<text:line-break/>DEFINE CONSTANT DAYS_IN_MONTH<text:s text:c="5"/><text:span text:style-name="highlight_kw1">AS</text:span> <text:span text:style-name="highlight_nu0">30</text:span>;<text:line-break/> <text:line-break/>DEFINE <text:span text:style-name="highlight_kw1">TYPE</text:span> ElapsedTimeType <text:line-break/><text:s text:c="2"/><text:span text:style-name="highlight_br0">(</text:span> <text:span text:style-name="highlight_kw1">VALUE</text:span><text:s text:c="5"/>: FIXED<text:span text:style-name="highlight_sy0">,</text:span><text:line-break/><text:s text:c="4"/><text:span text:style-name="highlight_kw1">MIN</text:span><text:s text:c="7"/>: FIXED :<text:span text:style-name="highlight_sy0">=</text:span> <text:span text:style-name="highlight_sy0">-</text:span><text:span text:style-name="highlight_nu0">0.0000</text:span><text:span text:style-name="highlight_sy0">,</text:span><text:line-break/><text:s text:c="4"/><text:span text:style-name="highlight_kw1">MAX</text:span><text:s text:c="7"/>: FIXED :<text:span text:style-name="highlight_sy0">=</text:span> <text:span text:style-name="highlight_br0">(</text:span>SECONDS_IN_MINUTE <text:span text:style-name="highlight_sy0">*</text:span> MINUTES_IN_HOUR <text:span text:style-name="highlight_sy0">*</text:span> HOURS_IN_DAY <text:span text:style-name="highlight_sy0">*</text:span> DAYS_IN_MONTH<text:span text:style-name="highlight_br0">)</text:span><text:span text:style-name="highlight_sy0">,</text:span><text:line-break/><text:s text:c="4"/><text:span text:style-name="highlight_kw1">DEFAULT</text:span><text:s text:c="3"/>: FIXED :<text:span text:style-name="highlight_sy0">=</text:span><text:s text:c="3"/><text:span text:style-name="highlight_nu0">0.00</text:span><text:span text:style-name="highlight_sy0">,</text:span><text:line-break/><text:s text:c="4"/>units<text:s text:c="5"/>: TEXT<text:s text:c="2"/>:<text:span text:style-name="highlight_sy0">=</text:span> <text:span text:style-name="highlight_st0">"Seconds"</text:span><text:span text:style-name="highlight_sy0">,</text:span><text:line-break/><text:s text:c="4"/><text:span text:style-name="highlight_kw1">PRECISION</text:span> : TEXT<text:s text:c="2"/>:<text:span text:style-name="highlight_sy0">=</text:span> <text:span text:style-name="highlight_st0">"7"</text:span><text:line-break/><text:s text:c="2"/><text:span text:style-name="highlight_br0">)</text:span> <text:span text:style-name="highlight_kw1">AS</text:span><text:line-break/><text:s text:c="2"/>FIXED<text:line-break/><text:s text:c="2"/>ALLOWING NONULL<text:line-break/><text:s text:c="2"/><text:span text:style-name="highlight_kw1">WITH</text:span> CONSTRAINTS<text:line-break/><text:s text:c="4"/><text:span text:style-name="highlight_br0">(</text:span> <text:span text:style-name="highlight_kw1">VALUE</text:span><text:s text:c="5"/><text:span text:style-name="highlight_sy0">=</text:span> <text:span text:style-name="highlight_kw1">DEFAULT</text:span><text:span text:style-name="highlight_sy0">,</text:span><text:line-break/><text:s text:c="6"/><text:span text:style-name="highlight_kw1">MIN</text:span><text:s text:c="7"/><text:span text:style-name="highlight_sy0">=</text:span> <text:span text:style-name="highlight_kw1">MIN</text:span><text:span text:style-name="highlight_sy0">,</text:span><text:line-break/><text:s text:c="6"/><text:span text:style-name="highlight_kw1">MAX</text:span><text:s text:c="7"/><text:span text:style-name="highlight_sy0">=</text:span> <text:span text:style-name="highlight_kw1">MAX</text:span><text:span text:style-name="highlight_sy0">,</text:span><text:line-break/><text:s text:c="6"/><text:span text:style-name="highlight_kw1">DEFAULT</text:span><text:s text:c="3"/><text:span text:style-name="highlight_sy0">=</text:span> <text:span text:style-name="highlight_kw1">DEFAULT</text:span><text:span text:style-name="highlight_sy0">,</text:span><text:line-break/><text:s text:c="6"/>UNITS<text:s text:c="5"/><text:span text:style-name="highlight_sy0">=</text:span> units<text:span text:style-name="highlight_sy0">,</text:span><text:line-break/><text:s text:c="6"/><text:span text:style-name="highlight_kw1">PRECISION</text:span> <text:span text:style-name="highlight_sy0">=</text:span> <text:span text:style-name="highlight_kw1">PRECISION</text:span><text:span text:style-name="highlight_sy0">,</text:span><text:line-break/><text:s text:c="4"/><text:span text:style-name="highlight_br0">)</text:span>;<text:line-break/>DEFINE AgActivityEvent <text:span text:style-name="highlight_kw1">AS</text:span> OBJECT<text:line-break/><text:s text:c="2"/><text:span text:style-name="highlight_br0">{</text:span> Activity AgActivityType<text:span text:style-name="highlight_sy0">,</text:span><text:line-break/><text:s text:c="4"/>StartTime TimestampType<text:span text:style-name="highlight_sy0">,</text:span><text:line-break/><text:s text:c="4"/>Duration ElapsedTimeType<text:line-break/><text:s text:c="2"/><text:span text:style-name="highlight_br0">}</text:span>;<text:line-break/>DEFINE AgActivityCalendar <text:span text:style-name="highlight_kw1">AS</text:span> OBJECT<text:line-break/><text:s text:c="2"/><text:span text:style-name="highlight_br0">{</text:span> AgActivityEvent<text:span text:style-name="highlight_br0">[</text:span> TimestampType <text:span text:style-name="highlight_br0">]</text:span> <text:line-break/><text:s text:c="2"/><text:span text:style-name="highlight_br0">}</text:span>;</text:p>
          </table:table-cell>
        </table:table-row>
      </table:table>
      <text:h text:style-name="Heading_20_2" text:outline-level="2"><text:bookmark-start text:name="__RefHeading___dosubstances_methods_and_ingredients_4"/><text:bookmark-start text:name="dosubstances_methods_and_ingredients"/>1.3 DO: Substances, Methods and Ingredients<text:bookmark-end text:name="__RefHeading___dosubstances_methods_and_ingredients_4"/><text:bookmark-end text:name="dosubstances_methods_and_ingredients"/></text:h>
      <text:p text:style-name="Text_20_body"><text:a xlink:type="simple" xlink:href="#dido:public:s_cli:05_contents:02_prt:supply:03_theory:02_issue:01_opc:start" text:style-name="Local_20_link" text:visited-style-name="Visited_20_Local_20_Link"> Return to Top </text:a></text:p>
      <text:p text:style-name="Text_20_body"><text:span text:style-name="Strong_20_Emphasis">Substances, Methods and Ingredients</text:span> within the U.S. Code, Title 7 U.S. Code § 6517 specifies a list of The National List of Allowed and Prohibited Substances<text:note text:id="ftn0" text:note-class="footnote"><text:note-citation text:label="1)">1)</text:note-citation><text:note-body><text:p text:style-name="Footnote">
U.S. Code,
Title 7, Subtitle B, Chapter I,Subchapter M, Part 205, Subpart G
13 May 2021,
Accessed: 17 May 2021,
<text:a xlink:type="simple" xlink:href="https://www.ecfr.gov/cgi-bin/text-idx?c=ecfr&amp;SID=9874504b6f1025eb0e6b67cadf9d3b40&amp;rgn=div6&amp;view=text&amp;node=7:3.1.1.9.32.7&amp;idno=7#sg7.3.205.g.sg0" text:style-name="Internet_20_link" text:visited-style-name="Visited_20_Internet_20_Link">https://www.ecfr.gov/cgi-bin/text-idx?c=ecfr&amp;SID=9874504b6f1025eb0e6b67cadf9d3b40&amp;rgn=div6&amp;view=text&amp;node=7:3.1.1.9.32.7&amp;idno=7#sg7.3.205.g.sg0</text:a>
</text:p></text:note-body></text:note>. Therefore, each track needs to maintain a history of the Substances, Methods and Ingredients used on that track.</text:p>
      <table:table table:style-name="Table">
        <table:table-column table:style-name="odt_auto_style_table_column_3_1"/>
        <table:table-row>
          <table:table-cell office:value-type="string" table:style-name="PluginODTAutoStyle_TableCell_5">
            <text:p text:style-name="Preformatted_20_Text">DEFINE AgSubstanceEvent <text:span text:style-name="highlight_kw1">AS</text:span> OBJECT<text:line-break/><text:s text:c="2"/><text:span text:style-name="highlight_br0">{</text:span> Substance TextValue<text:span text:style-name="highlight_sy0">,</text:span><text:line-break/><text:s text:c="4"/>ApplicationTime TimestampType<text:line-break/><text:s text:c="2"/><text:span text:style-name="highlight_br0">}</text:span>;<text:line-break/>DEFINE AgSubstanceCalendar <text:span text:style-name="highlight_kw1">AS</text:span> OBJECT<text:line-break/><text:s text:c="2"/><text:span text:style-name="highlight_br0">{</text:span> AgSubstanceEvent<text:span text:style-name="highlight_br0">[</text:span> TimestampType <text:span text:style-name="highlight_br0">]</text:span> <text:line-break/><text:s text:c="2"/><text:span text:style-name="highlight_br0">}</text:span>;<text:span text:style-name="highlight_sy0">&lt;</text:span>code<text:span text:style-name="highlight_sy0">&gt;</text:span><text:line-break/><text:s text:c="4"/><text:span text:style-name="highlight_sy0">-</text:span> Crop History <text:span text:style-name="highlight_kw1">IS</text:span> important <text:span text:style-name="highlight_kw1">WHEN</text:span> it comes <text:span text:style-name="highlight_kw1">TO</text:span> the health <text:span text:style-name="highlight_kw1">OF</text:span> the track <text:span text:style-name="highlight_kw1">TO</text:span> sustain crops <text:span text:style-name="highlight_kw1">IN</text:span> the future <text:span text:style-name="highlight_br0">(</text:span>i<text:span text:style-name="highlight_sy0">.</text:span>e<text:span text:style-name="highlight_sy0">.,</text:span> crop rotation<text:span text:style-name="highlight_br0">)</text:span> <text:span text:style-name="highlight_kw1">AND</text:span> also <text:span text:style-name="highlight_kw1">IN</text:span> determining how suitable the track <text:span text:style-name="highlight_kw1">IS</text:span> <text:span text:style-name="highlight_kw1">FOR</text:span> organic production<text:span text:style-name="highlight_sy0">.</text:span> <text:span text:style-name="highlight_kw1">IN</text:span> <text:span text:style-name="highlight_kw1">ORDER</text:span> <text:span text:style-name="highlight_kw1">FOR</text:span> produce <text:span text:style-name="highlight_kw1">TO</text:span> be called organic <text:span text:style-name="highlight_kw1">IF</text:span> it’s certified <text:span text:style-name="highlight_kw1">TO</text:span> have grown <text:span text:style-name="highlight_kw1">ON</text:span> soil that had no prohibited substances applied <text:span text:style-name="highlight_kw1">FOR</text:span> three years prior <text:span text:style-name="highlight_kw1">TO</text:span> harvest<text:span text:style-name="highlight_sy0">.</text:span> Prohibited substances include most synthetic fertilizers <text:span text:style-name="highlight_kw1">AND</text:span> pesticides<text:span text:style-name="highlight_sy0">.</text:span><text:span text:style-name="highlight_br0">(</text:span><text:span text:style-name="highlight_br0">(</text:span><text:line-break/>Miles McEvoy<text:span text:style-name="highlight_sy0">,</text:span><text:line-break/><text:span text:style-name="highlight_nu0">13</text:span> May <text:span text:style-name="highlight_nu0">2019</text:span><text:span text:style-name="highlight_sy0">,</text:span><text:line-break/>U<text:span text:style-name="highlight_sy0">.</text:span>S<text:span text:style-name="highlight_sy0">.</text:span> Department <text:span text:style-name="highlight_kw1">OF</text:span> Agriculture<text:span text:style-name="highlight_sy0">,</text:span><text:line-break/>__Organic <text:span text:style-name="highlight_nu0">101</text:span>: What the USDA Organic Label Means__<text:span text:style-name="highlight_sy0">,</text:span><text:line-break/>Accessed: <text:span text:style-name="highlight_nu0">17</text:span> May <text:span text:style-name="highlight_nu0">2021</text:span><text:line-break/><text:span text:style-name="highlight_br0">[</text:span><text:span text:style-name="highlight_br0">[</text:span>https:<text:span text:style-name="highlight_sy0">//</text:span>www<text:span text:style-name="highlight_sy0">.</text:span>usda<text:span text:style-name="highlight_sy0">.</text:span>gov<text:span text:style-name="highlight_sy0">/</text:span>media<text:span text:style-name="highlight_sy0">/</text:span>blog<text:span text:style-name="highlight_sy0">/</text:span><text:span text:style-name="highlight_nu0">2012</text:span><text:span text:style-name="highlight_sy0">/</text:span>03<text:span text:style-name="highlight_sy0">/</text:span><text:span text:style-name="highlight_nu0">22</text:span><text:span text:style-name="highlight_sy0">/</text:span>organic<text:span text:style-name="highlight_sy0">-</text:span><text:span text:style-name="highlight_nu0">101</text:span><text:span text:style-name="highlight_sy0">-</text:span>what<text:span text:style-name="highlight_sy0">-</text:span>usda<text:span text:style-name="highlight_sy0">-</text:span>organic<text:span text:style-name="highlight_sy0">-</text:span>label<text:span text:style-name="highlight_sy0">-</text:span>means#:~:text<text:span text:style-name="highlight_sy0">=</text:span>Produce%20can%20be%20called%20organic<text:span text:style-name="highlight_sy0">,</text:span>most%20synthetic%20fertilizers%20and%20pesticides<text:span text:style-name="highlight_sy0">.</text:span><text:span text:style-name="highlight_br0">]</text:span><text:span text:style-name="highlight_br0">]</text:span><text:line-break/><text:span text:style-name="highlight_br0">)</text:span><text:span text:style-name="highlight_br0">)</text:span> <text:span text:style-name="highlight_sy0">&lt;</text:span>code sql<text:span text:style-name="highlight_sy0">&gt;</text:span><text:line-break/>DEFINE CropHistory <text:span text:style-name="highlight_kw1">AS</text:span> OBJECT<text:line-break/><text:s text:c="2"/><text:span text:style-name="highlight_br0">{</text:span> agTrack AgTrackType<text:span text:style-name="highlight_sy0">,</text:span><text:line-break/><text:s text:c="4"/>startingDate DateTimeValue<text:span text:style-name="highlight_sy0">,</text:span><text:line-break/><text:s text:c="4"/>endingDate DateTimeValue<text:span text:style-name="highlight_sy0">,</text:span><text:line-break/><text:s text:c="4"/>cropType<text:line-break/><text:s text:c="2"/><text:span text:style-name="highlight_br0">}</text:span>;</text:p>
          </table:table-cell>
        </table:table-row>
      </table:table>
      <text:h text:style-name="Heading_20_2" text:outline-level="2"><text:bookmark-start text:name="__RefHeading___doowner_or_operator_5"/><text:bookmark-start text:name="doowner_or_operator"/>1.4 DO: Owner or Operator<text:bookmark-end text:name="__RefHeading___doowner_or_operator_5"/><text:bookmark-end text:name="doowner_or_operator"/></text:h>
      <text:p text:style-name="Text_20_body"><text:a xlink:type="simple" xlink:href="#dido:public:s_cli:05_contents:02_prt:supply:03_theory:02_issue:01_opc:start" text:style-name="Local_20_link" text:visited-style-name="Visited_20_Local_20_Link"> Return to Top </text:a></text:p>
      <text:p text:style-name="Text_20_body"><text:a xlink:type="simple" xlink:href="https://www.omgwiki.org/dido/doku.php?id=dido:public:ra:xapend:xapend.a_glossary:o:owner" text:style-name="Internet_20_link" text:visited-style-name="Visited_20_Internet_20_Link">Owner</text:a> or <text:a xlink:type="simple" xlink:href="https://www.omgwiki.org/dido/doku.php?id=dido:public:ra:xapend:xapend.a_glossary:o:operator" text:style-name="Internet_20_link" text:visited-style-name="Visited_20_Internet_20_Link">Operator</text:a> Details </text:p>
      <table:table table:style-name="Table">
        <table:table-column table:style-name="odt_auto_style_table_column_4_1"/>
        <table:table-row>
          <table:table-cell office:value-type="string" table:style-name="PluginODTAutoStyle_TableCell_7">
            <text:p text:style-name="Preformatted_20_Text">DEFINE <text:span text:style-name="highlight_kw1">TYPE</text:span> FarmerEntityType <text:span text:style-name="highlight_kw1">AS</text:span> ENUM<text:line-break/><text:s text:c="2"/><text:span text:style-name="highlight_kw1">WITH</text:span> CONSTRAINTS<text:line-break/><text:s text:c="4"/><text:span text:style-name="highlight_br0">{</text:span> <text:span text:style-name="highlight_br0">{</text:span> <text:span text:style-name="highlight_nu0">0</text:span><text:span text:style-name="highlight_sy0">,</text:span> <text:span text:style-name="highlight_st0">"Owner"</text:span><text:span text:style-name="highlight_br0">}</text:span> <text:span text:style-name="highlight_kw1">DEFAULT</text:span><text:span text:style-name="highlight_sy0">,</text:span><text:line-break/><text:s text:c="6"/><text:span text:style-name="highlight_br0">{</text:span> <text:span text:style-name="highlight_nu0">1</text:span><text:span text:style-name="highlight_sy0">,</text:span> <text:span text:style-name="highlight_st0">"Operator"</text:span><text:line-break/><text:s text:c="4"/><text:span text:style-name="highlight_br0">}</text:span><text:line-break/><text:s text:c="2"/><text:span text:style-name="highlight_kw1">VALUE</text:span> <text:span text:style-name="highlight_sy0">=</text:span> <text:span text:style-name="highlight_kw1">DEFAULT</text:span>;<text:line-break/>DEFINE <text:span text:style-name="highlight_kw1">TYPE</text:span> SectorCodeType <text:line-break/><text:s text:c="2"/><text:span text:style-name="highlight_br0">(</text:span> <text:span text:style-name="highlight_kw1">VALUE</text:span><text:s text:c="5"/>: FIXED<text:span text:style-name="highlight_sy0">,</text:span><text:line-break/><text:s text:c="4"/><text:span text:style-name="highlight_kw1">MIN</text:span><text:s text:c="7"/>: FIXED :<text:span text:style-name="highlight_sy0">=</text:span> <text:span text:style-name="highlight_nu0">1</text:span><text:span text:style-name="highlight_sy0">,</text:span><text:line-break/><text:s text:c="4"/><text:span text:style-name="highlight_kw1">MAX</text:span><text:s text:c="7"/>: FIXED :<text:span text:style-name="highlight_sy0">=</text:span> <text:span text:style-name="highlight_nu0">99</text:span><text:span text:style-name="highlight_sy0">,</text:span><text:line-break/><text:s text:c="4"/><text:span text:style-name="highlight_kw1">DEFAULT</text:span><text:s text:c="3"/>: FIXED :<text:span text:style-name="highlight_sy0">=</text:span> <text:span text:style-name="highlight_nu0">1</text:span><text:span text:style-name="highlight_sy0">,</text:span><text:line-break/><text:s text:c="4"/>units<text:s text:c="5"/>: TEXT<text:s text:c="2"/>:<text:span text:style-name="highlight_sy0">=</text:span> <text:span text:style-name="highlight_st0">"NAICS SectorCode"</text:span><text:span text:style-name="highlight_sy0">,</text:span><text:line-break/><text:s text:c="4"/><text:span text:style-name="highlight_kw1">PRECISION</text:span> : TEXT<text:s text:c="2"/>:<text:span text:style-name="highlight_sy0">=</text:span> <text:span text:style-name="highlight_st0">"2"</text:span><text:line-break/><text:s text:c="2"/><text:span text:style-name="highlight_br0">)</text:span> <text:span text:style-name="highlight_kw1">AS</text:span><text:line-break/><text:s text:c="2"/>FIXED<text:line-break/><text:s text:c="2"/>ALLOWING NONULL<text:line-break/><text:s text:c="2"/><text:span text:style-name="highlight_kw1">WITH</text:span> CONSTRAINTS<text:line-break/><text:s text:c="4"/><text:span text:style-name="highlight_br0">(</text:span> <text:span text:style-name="highlight_kw1">VALUE</text:span><text:s text:c="5"/><text:span text:style-name="highlight_sy0">=</text:span> <text:span text:style-name="highlight_kw1">DEFAULT</text:span><text:span text:style-name="highlight_sy0">,</text:span><text:line-break/><text:s text:c="6"/><text:span text:style-name="highlight_kw1">MIN</text:span><text:s text:c="7"/><text:span text:style-name="highlight_sy0">=</text:span> <text:span text:style-name="highlight_kw1">MIN</text:span><text:span text:style-name="highlight_sy0">,</text:span><text:line-break/><text:s text:c="6"/><text:span text:style-name="highlight_kw1">MAX</text:span><text:s text:c="7"/><text:span text:style-name="highlight_sy0">=</text:span> <text:span text:style-name="highlight_kw1">MAX</text:span><text:span text:style-name="highlight_sy0">,</text:span><text:line-break/><text:s text:c="6"/><text:span text:style-name="highlight_kw1">DEFAULT</text:span><text:s text:c="3"/><text:span text:style-name="highlight_sy0">=</text:span> <text:span text:style-name="highlight_kw1">DEFAULT</text:span><text:span text:style-name="highlight_sy0">,</text:span><text:line-break/><text:s text:c="6"/>UNITS<text:s text:c="5"/><text:span text:style-name="highlight_sy0">=</text:span> units<text:span text:style-name="highlight_sy0">,</text:span><text:line-break/><text:s text:c="6"/><text:span text:style-name="highlight_kw1">PRECISION</text:span> <text:span text:style-name="highlight_sy0">=</text:span> <text:span text:style-name="highlight_kw1">PRECISION</text:span><text:span text:style-name="highlight_sy0">,</text:span><text:line-break/><text:s text:c="4"/><text:span text:style-name="highlight_br0">)</text:span>;<text:line-break/>DEFINE <text:span text:style-name="highlight_kw1">TYPE</text:span> SubSectorCodeType <text:line-break/><text:s text:c="2"/><text:span text:style-name="highlight_br0">(</text:span> <text:span text:style-name="highlight_kw1">VALUE</text:span><text:s text:c="5"/>: FIXED<text:span text:style-name="highlight_sy0">,</text:span><text:line-break/><text:s text:c="4"/><text:span text:style-name="highlight_kw1">MIN</text:span><text:s text:c="7"/>: FIXED :<text:span text:style-name="highlight_sy0">=</text:span> <text:span text:style-name="highlight_nu0">1</text:span><text:span text:style-name="highlight_sy0">,</text:span><text:line-break/><text:s text:c="4"/><text:span text:style-name="highlight_kw1">MAX</text:span><text:s text:c="7"/>: FIXED :<text:span text:style-name="highlight_sy0">=</text:span> <text:span text:style-name="highlight_nu0">999</text:span><text:span text:style-name="highlight_sy0">,</text:span><text:line-break/><text:s text:c="4"/><text:span text:style-name="highlight_kw1">DEFAULT</text:span><text:s text:c="3"/>: FIXED :<text:span text:style-name="highlight_sy0">=</text:span> <text:span text:style-name="highlight_nu0">1</text:span><text:span text:style-name="highlight_sy0">,</text:span><text:line-break/><text:s text:c="4"/>units<text:s text:c="5"/>: TEXT<text:s text:c="2"/>:<text:span text:style-name="highlight_sy0">=</text:span> <text:span text:style-name="highlight_st0">"NAICS SubSectorCode"</text:span><text:span text:style-name="highlight_sy0">,</text:span><text:line-break/><text:s text:c="4"/><text:span text:style-name="highlight_kw1">PRECISION</text:span> : TEXT<text:s text:c="2"/>:<text:span text:style-name="highlight_sy0">=</text:span> <text:span text:style-name="highlight_st0">"3"</text:span><text:line-break/><text:s text:c="2"/><text:span text:style-name="highlight_br0">)</text:span> <text:span text:style-name="highlight_kw1">AS</text:span><text:line-break/><text:s text:c="2"/>FIXED<text:line-break/><text:s text:c="2"/>ALLOWING NONULL<text:line-break/><text:s text:c="2"/><text:span text:style-name="highlight_kw1">WITH</text:span> CONSTRAINTS<text:line-break/><text:s text:c="4"/><text:span text:style-name="highlight_br0">(</text:span> <text:span text:style-name="highlight_kw1">VALUE</text:span><text:s text:c="5"/><text:span text:style-name="highlight_sy0">=</text:span> <text:span text:style-name="highlight_kw1">DEFAULT</text:span><text:span text:style-name="highlight_sy0">,</text:span><text:line-break/><text:s text:c="6"/><text:span text:style-name="highlight_kw1">MIN</text:span><text:s text:c="7"/><text:span text:style-name="highlight_sy0">=</text:span> <text:span text:style-name="highlight_kw1">MIN</text:span><text:span text:style-name="highlight_sy0">,</text:span><text:line-break/><text:s text:c="6"/><text:span text:style-name="highlight_kw1">MAX</text:span><text:s text:c="7"/><text:span text:style-name="highlight_sy0">=</text:span> <text:span text:style-name="highlight_kw1">MAX</text:span><text:span text:style-name="highlight_sy0">,</text:span><text:line-break/><text:s text:c="6"/><text:span text:style-name="highlight_kw1">DEFAULT</text:span><text:s text:c="3"/><text:span text:style-name="highlight_sy0">=</text:span> <text:span text:style-name="highlight_kw1">DEFAULT</text:span><text:span text:style-name="highlight_sy0">,</text:span><text:line-break/><text:s text:c="6"/>UNITS<text:s text:c="5"/><text:span text:style-name="highlight_sy0">=</text:span> units<text:span text:style-name="highlight_sy0">,</text:span><text:line-break/><text:s text:c="6"/><text:span text:style-name="highlight_kw1">PRECISION</text:span> <text:span text:style-name="highlight_sy0">=</text:span> <text:span text:style-name="highlight_kw1">PRECISION</text:span><text:span text:style-name="highlight_sy0">,</text:span><text:line-break/><text:s text:c="4"/><text:span text:style-name="highlight_br0">)</text:span>;<text:line-break/>DEFINE <text:span text:style-name="highlight_kw1">TYPE</text:span> IndustryCodeType <text:line-break/><text:s text:c="2"/><text:span text:style-name="highlight_br0">(</text:span> <text:span text:style-name="highlight_kw1">VALUE</text:span><text:s text:c="5"/>: FIXED<text:span text:style-name="highlight_sy0">,</text:span><text:line-break/><text:s text:c="4"/><text:span text:style-name="highlight_kw1">MIN</text:span><text:s text:c="7"/>: FIXED :<text:span text:style-name="highlight_sy0">=</text:span> <text:span text:style-name="highlight_nu0">1</text:span><text:span text:style-name="highlight_sy0">,</text:span><text:line-break/><text:s text:c="4"/><text:span text:style-name="highlight_kw1">MAX</text:span><text:s text:c="7"/>: FIXED :<text:span text:style-name="highlight_sy0">=</text:span> <text:span text:style-name="highlight_nu0">9999</text:span><text:span text:style-name="highlight_sy0">,</text:span><text:line-break/><text:s text:c="4"/><text:span text:style-name="highlight_kw1">DEFAULT</text:span><text:s text:c="3"/>: FIXED :<text:span text:style-name="highlight_sy0">=</text:span> <text:span text:style-name="highlight_nu0">1</text:span><text:span text:style-name="highlight_sy0">,</text:span><text:line-break/><text:s text:c="4"/>units<text:s text:c="5"/>: TEXT<text:s text:c="2"/>:<text:span text:style-name="highlight_sy0">=</text:span> <text:span text:style-name="highlight_st0">"NAICS IndustryCode"</text:span><text:span text:style-name="highlight_sy0">,</text:span><text:line-break/><text:s text:c="4"/><text:span text:style-name="highlight_kw1">PRECISION</text:span> : TEXT<text:s text:c="2"/>:<text:span text:style-name="highlight_sy0">=</text:span> <text:span text:style-name="highlight_st0">"4"</text:span><text:line-break/><text:s text:c="2"/><text:span text:style-name="highlight_br0">)</text:span> <text:span text:style-name="highlight_kw1">AS</text:span><text:line-break/><text:s text:c="2"/>FIXED<text:line-break/><text:s text:c="2"/>ALLOWING NONULL<text:line-break/><text:s text:c="2"/><text:span text:style-name="highlight_kw1">WITH</text:span> CONSTRAINTS<text:line-break/><text:s text:c="4"/><text:span text:style-name="highlight_br0">(</text:span> <text:span text:style-name="highlight_kw1">VALUE</text:span><text:s text:c="5"/><text:span text:style-name="highlight_sy0">=</text:span> <text:span text:style-name="highlight_kw1">DEFAULT</text:span><text:span text:style-name="highlight_sy0">,</text:span><text:line-break/><text:s text:c="6"/><text:span text:style-name="highlight_kw1">MIN</text:span><text:s text:c="7"/><text:span text:style-name="highlight_sy0">=</text:span> <text:span text:style-name="highlight_kw1">MIN</text:span><text:span text:style-name="highlight_sy0">,</text:span><text:line-break/><text:s text:c="6"/><text:span text:style-name="highlight_kw1">MAX</text:span><text:s text:c="7"/><text:span text:style-name="highlight_sy0">=</text:span> <text:span text:style-name="highlight_kw1">MAX</text:span><text:span text:style-name="highlight_sy0">,</text:span><text:line-break/><text:s text:c="6"/><text:span text:style-name="highlight_kw1">DEFAULT</text:span><text:s text:c="3"/><text:span text:style-name="highlight_sy0">=</text:span> <text:span text:style-name="highlight_kw1">DEFAULT</text:span><text:span text:style-name="highlight_sy0">,</text:span><text:line-break/><text:s text:c="6"/>UNITS<text:s text:c="5"/><text:span text:style-name="highlight_sy0">=</text:span> units<text:span text:style-name="highlight_sy0">,</text:span><text:line-break/><text:s text:c="6"/><text:span text:style-name="highlight_kw1">PRECISION</text:span> <text:span text:style-name="highlight_sy0">=</text:span> <text:span text:style-name="highlight_kw1">PRECISION</text:span><text:span text:style-name="highlight_sy0">,</text:span><text:line-break/><text:s text:c="4"/><text:span text:style-name="highlight_br0">)</text:span>;<text:line-break/>DEFINE <text:span text:style-name="highlight_kw1">TYPE</text:span> NaicsCodeType <text:line-break/><text:s text:c="2"/><text:span text:style-name="highlight_br0">(</text:span> <text:span text:style-name="highlight_kw1">VALUE</text:span><text:s text:c="5"/>: FIXED<text:span text:style-name="highlight_sy0">,</text:span><text:line-break/><text:s text:c="4"/><text:span text:style-name="highlight_kw1">MIN</text:span><text:s text:c="7"/>: FIXED :<text:span text:style-name="highlight_sy0">=</text:span> <text:span text:style-name="highlight_nu0">1</text:span><text:span text:style-name="highlight_sy0">,</text:span><text:line-break/><text:s text:c="4"/><text:span text:style-name="highlight_kw1">MAX</text:span><text:s text:c="7"/>: FIXED :<text:span text:style-name="highlight_sy0">=</text:span> <text:span text:style-name="highlight_nu0">999999</text:span><text:span text:style-name="highlight_sy0">,</text:span><text:line-break/><text:s text:c="4"/><text:span text:style-name="highlight_kw1">DEFAULT</text:span><text:s text:c="3"/>: FIXED :<text:span text:style-name="highlight_sy0">=</text:span> <text:span text:style-name="highlight_nu0">1</text:span><text:span text:style-name="highlight_sy0">,</text:span><text:line-break/><text:s text:c="4"/>units<text:s text:c="5"/>: TEXT<text:s text:c="2"/>:<text:span text:style-name="highlight_sy0">=</text:span> <text:span text:style-name="highlight_st0">"NAICS Code"</text:span><text:span text:style-name="highlight_sy0">,</text:span><text:line-break/><text:s text:c="4"/><text:span text:style-name="highlight_kw1">PRECISION</text:span> : TEXT<text:s text:c="2"/>:<text:span text:style-name="highlight_sy0">=</text:span> <text:span text:style-name="highlight_st0">"6"</text:span><text:line-break/><text:s text:c="2"/><text:span text:style-name="highlight_br0">)</text:span> <text:span text:style-name="highlight_kw1">AS</text:span><text:line-break/><text:s text:c="2"/>FIXED<text:line-break/><text:s text:c="2"/>ALLOWING NONULL<text:line-break/><text:s text:c="2"/><text:span text:style-name="highlight_kw1">WITH</text:span> CONSTRAINTS<text:line-break/><text:s text:c="4"/><text:span text:style-name="highlight_br0">(</text:span> <text:span text:style-name="highlight_kw1">VALUE</text:span><text:s text:c="5"/><text:span text:style-name="highlight_sy0">=</text:span> <text:span text:style-name="highlight_kw1">DEFAULT</text:span><text:span text:style-name="highlight_sy0">,</text:span><text:line-break/><text:s text:c="6"/><text:span text:style-name="highlight_kw1">MIN</text:span><text:s text:c="7"/><text:span text:style-name="highlight_sy0">=</text:span> <text:span text:style-name="highlight_kw1">MIN</text:span><text:span text:style-name="highlight_sy0">,</text:span><text:line-break/><text:s text:c="6"/><text:span text:style-name="highlight_kw1">MAX</text:span><text:s text:c="7"/><text:span text:style-name="highlight_sy0">=</text:span> <text:span text:style-name="highlight_kw1">MAX</text:span><text:span text:style-name="highlight_sy0">,</text:span><text:line-break/><text:s text:c="6"/><text:span text:style-name="highlight_kw1">DEFAULT</text:span><text:s text:c="3"/><text:span text:style-name="highlight_sy0">=</text:span> <text:span text:style-name="highlight_kw1">DEFAULT</text:span><text:span text:style-name="highlight_sy0">,</text:span><text:line-break/><text:s text:c="6"/>UNITS<text:s text:c="5"/><text:span text:style-name="highlight_sy0">=</text:span> units<text:span text:style-name="highlight_sy0">,</text:span><text:line-break/><text:s text:c="6"/><text:span text:style-name="highlight_kw1">PRECISION</text:span> <text:span text:style-name="highlight_sy0">=</text:span> <text:span text:style-name="highlight_kw1">PRECISION</text:span><text:span text:style-name="highlight_sy0">,</text:span><text:line-break/><text:s text:c="4"/><text:span text:style-name="highlight_br0">)</text:span>;<text:line-break/>DEFINE CONSTANT AG_SECTOR_CODE<text:s text:c="10"/><text:span text:style-name="highlight_kw1">AS</text:span><text:s text:c="5"/><text:span text:style-name="highlight_nu0">11</text:span>;<text:line-break/>DEFINE CONSTANT FRUIT_FARMING_SUBSECTOR <text:span text:style-name="highlight_kw1">AS</text:span><text:s text:c="4"/><text:span text:style-name="highlight_nu0">113</text:span>;<text:line-break/>DEFINE CONSTANT FRUIT_FARMING_INDUSTRY<text:s text:c="2"/><text:span text:style-name="highlight_kw1">AS</text:span><text:s text:c="2"/><text:span text:style-name="highlight_nu0">11133</text:span>;<text:line-break/>DEFINE CONSTANT NAICS_INDUSTRY<text:s text:c="10"/><text:span text:style-name="highlight_kw1">AS</text:span> <text:span text:style-name="highlight_nu0">111333</text:span>;<text:line-break/> <text:line-break/> <text:line-break/>DEFINE NaicsCodeType <text:span text:style-name="highlight_kw1">AS</text:span> OBJECT<text:line-break/><text:s text:c="2"/><text:span text:style-name="highlight_br0">{</text:span> sectorCode<text:s text:c="9"/>SectorCodeType<text:span text:style-name="highlight_sy0">,</text:span><text:line-break/><text:s text:c="4"/>subSectorCode<text:s text:c="6"/>SubSectorCodeType<text:span text:style-name="highlight_sy0">,</text:span><text:line-break/><text:s text:c="4"/>IndustryGroupCode<text:s text:c="2"/>IndustryCodeType<text:span text:style-name="highlight_sy0">,</text:span><text:line-break/><text:s text:c="4"/>naicsIndustry<text:s text:c="6"/>NaicsCodeType<text:line-break/><text:s text:c="2"/><text:span text:style-name="highlight_br0">}</text:span>;<text:line-break/>DEFINE StrawberryFarmingNCAIS <text:span text:style-name="highlight_kw1">AS</text:span> NaicsCodeType<text:line-break/><text:s text:c="2"/><text:span text:style-name="highlight_br0">{</text:span> sectorCode<text:s text:c="8"/><text:span text:style-name="highlight_sy0">=</text:span> AG_SECTOR_CODE<text:span text:style-name="highlight_sy0">,</text:span><text:line-break/><text:s text:c="4"/>subSectorCode<text:s text:c="5"/><text:span text:style-name="highlight_sy0">=</text:span> FRUIT_FARMING_SUBSECTOR<text:span text:style-name="highlight_sy0">,</text:span><text:line-break/><text:s text:c="4"/>industryGroupCode <text:span text:style-name="highlight_sy0">=</text:span> FRUIT_FARMING_INDUSTRY<text:line-break/><text:s text:c="4"/>naicsIndustry<text:s text:c="5"/><text:span text:style-name="highlight_sy0">=</text:span> NAICS_INDUSTRY<text:line-break/><text:s text:c="2"/><text:span text:style-name="highlight_br0">}</text:span>;<text:line-break/> <text:line-break/>DEFINE FarmEntityDescription <text:span text:style-name="highlight_kw1">AS</text:span> OBJECT<text:line-break/><text:s text:c="2"/><text:span text:style-name="highlight_br0">{</text:span> FarmerEntity FarmerEntityType<text:span text:style-name="highlight_sy0">,</text:span><text:line-break/><text:s text:c="4"/>NaiscCode NaicsCodeType<text:span text:style-name="highlight_sy0">,</text:span><text:line-break/><text:s text:c="4"/>ListOfTracks AgTrackType<text:span text:style-name="highlight_br0">[</text:span>PositiveWholeNumber<text:span text:style-name="highlight_br0">]</text:span><text:line-break/><text:s text:c="2"/><text:span text:style-name="highlight_br0">}</text:span>;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98.61pt"/>
    </style:style>
    <style:style style:name="highlight_kw1" style:family="text">
      <style:text-properties fo:color="#b1b100" fo:font-family="Consolas" fo:font-size="10.5pt" fo:font-style="normal" fo:border="0pt none"/>
    </style:style>
    <style:style style:name="highlight_br0" style:family="text">
      <style:text-properties fo:color="#66cc66" fo:font-family="Consolas" fo:font-size="10.5pt" fo:font-style="normal" fo:border="0pt none"/>
    </style:style>
    <style:style style:name="highlight_sy0" style:family="text">
      <style:text-properties fo:color="#66cc66" fo:font-family="Consolas" fo:font-size="10.5pt" fo:font-style="normal" fo:border="0pt none"/>
    </style:style>
    <style:style style:name="highlight_nu0" style:family="text">
      <style:text-properties fo:color="#cc66cc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98.61pt"/>
    </style:style>
    <style:style style:name="PluginODTAutoStyle_TableCell_5" style:family="table-cell">
      <style:table-cell-properties fo:border="0.06pt solid #8cacbb" fo:padding="0.049cm" fo:background-color="#f7f9fa"/>
    </style:style>
    <style:style style:name="PluginODTAutoStyle_Paragraph_6" style:family="paragraph">
      <style:paragraph-properties fo:padding="0.049cm"/>
    </style:style>
    <style:style style:name="odt_auto_style_table_column_3_1" style:family="table-column">
      <style:table-column-properties style:column-width="498.61pt"/>
    </style:style>
    <style:style style:name="PluginODTAutoStyle_TableCell_7" style:family="table-cell">
      <style:table-cell-properties fo:border="0.06pt solid #8cacbb" fo:padding="0.049cm" fo:background-color="#f7f9fa"/>
    </style:style>
    <style:style style:name="PluginODTAutoStyle_Paragraph_8" style:family="paragraph">
      <style:paragraph-properties fo:padding="0.049cm"/>
    </style:style>
    <style:style style:name="odt_auto_style_table_column_4_1" style:family="table-column">
      <style:table-column-properties style:column-width="498.61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s_cli:05_contents:02_prt:supply:03_theory:02_issue:01_opc:start</dc:title>
  </office:meta>
</office:document-meta>
</file>