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98.61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98.61pt"/>
    </style:style>
    <style:style style:name="highlight_nu0" style:family="text">
      <style:text-properties fo:color="#cc66cc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4_1" style:family="table-column">
      <style:table-column-properties style:column-width="498.61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5_1" style:family="table-column">
      <style:table-column-properties style:column-width="498.61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6_1" style:family="table-column">
      <style:table-column-properties style:column-width="498.61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2_prt:supply:03_theory:02_issue:02_ascc:start"/><text:bookmark-start text:name="__RefHeading___agricultural_supply_chain_coi_ascc_1"/><text:bookmark-start text:name="agricultural_supply_chain_coi_ascc"/>3.2.2 Agricultural Supply Chain CoI (ASCC)<text:bookmark-end text:name="__RefHeading___agricultural_supply_chain_coi_ascc_1"/><text:bookmark-end text:name="agricultural_supply_chain_coi_ascc"/></text:h>
      <text:p text:style-name="Text_20_body"><text:a xlink:type="simple" xlink:href="https://www.omgwiki.org/dido/doku.php?id=dido:public:s_cli:05_contents:02_prt:supply:start" text:style-name="Internet_20_link" text:visited-style-name="Visited_20_Internet_20_Link"> User Scenario: Supply Chain</text:a></text:p>
      <text:p text:style-name="Text_20_body">As part of the OP, Sal downloads the <text:a xlink:type="simple" xlink:href="https://www.omgwiki.org/dido/doku.php?id=dido:public:ra:xapend:xapend.a_glossary:d:dido_platform" text:style-name="Internet_20_link" text:visited-style-name="Visited_20_Internet_20_Link">DIDO Platform</text:a> selected by the OPC (we refer to this as DIDO Platform O). The OPC have defined several <text:a xlink:type="simple" xlink:href="https://www.omgwiki.org/dido/doku.php?id=dido:public:ra:xapend:xapend.a_glossary:d:data_object" text:style-name="Internet_20_link" text:visited-style-name="Visited_20_Internet_20_Link">Data Objects (DOs)</text:a> that they are going to have on their DIDO. When a DO is deployed to a DIDO, it is referred to as a <text:a xlink:type="simple" xlink:href="https://www.omgwiki.org/dido/doku.php?id=dido:public:ra:xapend:xapend.a_glossary:s:smart_contract" text:style-name="Internet_20_link" text:visited-style-name="Visited_20_Internet_20_Link">Smart Contract</text:a>.</text:p>
      <text:h text:style-name="Heading_20_2" text:outline-level="2"><text:bookmark-start text:name="__RefHeading___doparticipant_2"/><text:bookmark-start text:name="doparticipant"/>2.1 DO: Participant<text:bookmark-end text:name="__RefHeading___doparticipant_2"/><text:bookmark-end text:name="doparticipant"/></text:h>
      <text:p text:style-name="Text_20_body"><text:a xlink:type="simple" xlink:href="#dido:public:s_cli:05_contents:02_prt:supply:03_theory:02_issue:02_ascc:start" text:style-name="Local_20_link" text:visited-style-name="Visited_20_Local_20_Link"> Return to Top </text:a></text:p>
      <text:p text:style-name="Text_20_body"><text:span text:style-name="Strong_20_Emphasis">Participant</text:span> - A Participant is any person or operation that engages with the ASCC. A Participant can have many roles within the ASCC. For example, a producer can also be a handler, a driver, <text:a xlink:type="simple" xlink:href="https://www.omgwiki.org/dido/doku.php?id=dido:public:ra:xapend:xapend.a_glossary:p:processor" text:style-name="Internet_20_link" text:visited-style-name="Visited_20_Internet_20_Link">processor</text:a> and a packer.</text:p>
      <text:p text:style-name="Text_20_body"><text:span text:style-name="Strong_20_Emphasis">Note:</text:span>Much of the Participant data is covered by privacy laws and rules for <text:a xlink:type="simple" xlink:href="https://www.omgwiki.org/dido/doku.php?id=dido:public:ra:xapend:xapend.a_glossary:p:pii" text:style-name="Internet_20_link" text:visited-style-name="Visited_20_Internet_20_Link">Personal Identifiable Information (PII)</text:a> such as:<text:a xlink:type="simple" xlink:href="https://www.omgwiki.org/dido/doku.php?id=dido:public:ra:xapend:xapend.a_glossary:g:dgpr" text:style-name="Internet_20_link" text:visited-style-name="Visited_20_Internet_20_Link">General Data Protection Regulation (GDPR)</text:a><text:a xlink:type="simple" xlink:href="https://www.omgwiki.org/dido/doku.php?id=dido:public:ra:xapend:xapend.a_glossary:d:dpa" text:style-name="Internet_20_link" text:visited-style-name="Visited_20_Internet_20_Link">Data Protection Act 2018</text:a><text:a xlink:type="simple" xlink:href="https://www.omgwiki.org/dido/doku.php?id=dido:public:ra:xapend:xapend.a_glossary:c:ccpa" text:style-name="Internet_20_link" text:visited-style-name="Visited_20_Internet_20_Link">California Consumer Privacy Act (CCPA)</text:a>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DEFINE Participant <text:span text:style-name="highlight_kw1">AS</text:span> OBJECT<text:line-break/><text:s text:c="2"/><text:span text:style-name="highlight_br0">{</text:span> firstName TextType <text:span text:style-name="highlight_kw1">NOT</text:span> <text:span text:style-name="highlight_kw1">NULL</text:span> PII<text:span text:style-name="highlight_sy0">,</text:span><text:line-break/><text:s text:c="4"/>middleName TextType <text:span text:style-name="highlight_kw1">NOT</text:span> <text:span text:style-name="highlight_kw1">NULL</text:span> PII<text:span text:style-name="highlight_sy0">,</text:span><text:line-break/><text:s text:c="4"/>lastName<text:s text:c="2"/>TextType <text:span text:style-name="highlight_kw1">NOT</text:span> <text:span text:style-name="highlight_kw1">NULL</text:span> PII<text:span text:style-name="highlight_sy0">,</text:span><text:line-break/><text:s text:c="4"/>streetAddress TextType <text:span text:style-name="highlight_kw1">NOT</text:span> <text:span text:style-name="highlight_kw1">NULL</text:span> PII<text:span text:style-name="highlight_sy0">,</text:span><text:line-break/><text:s text:c="4"/>mobilePhone TextType <text:span text:style-name="highlight_kw1">NOT</text:span> <text:span text:style-name="highlight_kw1">NULL</text:span> PII<text:span text:style-name="highlight_sy0">,</text:span><text:line-break/><text:s text:c="4"/>taxPayerId<text:s text:c="2"/>TextType <text:span text:style-name="highlight_kw1">NOT</text:span> <text:span text:style-name="highlight_kw1">NULL</text:span> PII<text:line-break/><text:s text:c="2"/><text:span text:style-name="highlight_br0">}</text:span>;<text:line-break/> <text:line-break/>DEFINE ORACLE VerifyParticipant SYNCHRONOUS <text:span text:style-name="highlight_kw1">AS</text:span><text:line-break/><text:s text:c="2"/><text:span text:style-name="highlight_br0">(</text:span> participant Participant<text:s text:c="6"/><text:span text:style-name="highlight_kw1">IN</text:span><text:span text:style-name="highlight_sy0">,</text:span><text:line-break/><text:s text:c="4"/>valid BooleanType<text:s text:c="12"/><text:span text:style-name="highlight_kw1">OUT</text:span><text:span text:style-name="highlight_sy0">,</text:span><text:line-break/><text:s text:c="4"/>queryTimeStamp TimestampType <text:span text:style-name="highlight_kw1">OUT</text:span><text:line-break/><text:s text:c="2"/><text:span text:style-name="highlight_br0">)</text:span><text:line-break/><text:s text:c="2"/><text:span text:style-name="highlight_br0">{</text:span> <text:span text:style-name="highlight_kw1">EXECUTE</text:span> verificationPerson <text:line-break/><text:s text:c="6"/><text:span text:style-name="highlight_br0">(</text:span> participant Participant<text:s text:c="2"/><text:span text:style-name="highlight_kw1">IN</text:span><text:span text:style-name="highlight_sy0">,</text:span><text:line-break/><text:s text:c="8"/>valid BooleanType<text:s text:c="8"/><text:span text:style-name="highlight_kw1">OUT</text:span><text:span text:style-name="highlight_sy0">,</text:span><text:line-break/><text:s text:c="8"/>class TextType<text:s text:c="11"/><text:span text:style-name="highlight_kw1">OUT</text:span><text:line-break/><text:s text:c="6"/><text:span text:style-name="highlight_br0">)</text:span>;<text:line-break/><text:s text:c="4"/>queryTimeStamp TimestampType <text:span text:style-name="highlight_sy0">=</text:span> <text:span text:style-name="highlight_kw1">CURRENT_TIME</text:span>;<text:line-break/><text:s text:c="2"/><text:span text:style-name="highlight_br0">}</text:span>;</text:p>
          </table:table-cell>
        </table:table-row>
      </table:table>
      <text:h text:style-name="Heading_20_2" text:outline-level="2"><text:bookmark-start text:name="__RefHeading___dorole_3"/><text:bookmark-start text:name="dorole"/>2.2 DO: Role<text:bookmark-end text:name="__RefHeading___dorole_3"/><text:bookmark-end text:name="dorole"/></text:h>
      <text:p text:style-name="Text_20_body"><text:a xlink:type="simple" xlink:href="#dido:public:s_cli:05_contents:02_prt:supply:03_theory:02_issue:02_ascc:start" text:style-name="Local_20_link" text:visited-style-name="Visited_20_Local_20_Link"> Return to Top </text:a></text:p>
      <text:p text:style-name="Text_20_body"><text:span text:style-name="Strong_20_Emphasis">Role</text:span> - The role is the related to the activity the participant performs within the ASCC. As an example, on a small farm, the owner may participate in lots of roles from planting to harvest and even being a broker.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DEFINE <text:span text:style-name="highlight_kw1">TYPE</text:span> RoleType <text:span text:style-name="highlight_kw1">AS</text:span> ENUM<text:line-break/><text:s text:c="2"/><text:span text:style-name="highlight_kw1">WITH</text:span> CONSTRAINTS<text:line-break/><text:s text:c="4"/><text:span text:style-name="highlight_br0">{</text:span> <text:span text:style-name="highlight_br0">{</text:span> <text:span text:style-name="highlight_nu0">0</text:span><text:span text:style-name="highlight_sy0">,</text:span><text:span text:style-name="highlight_st0">"Participant"</text:span><text:span text:style-name="highlight_sy0">,</text:span> <text:span text:style-name="highlight_st0">"Any person or operation engaging with the ASCC"</text:span> <text:span text:style-name="highlight_kw1">DEFAULT</text:span><text:span text:style-name="highlight_br0">}</text:span><text:span text:style-name="highlight_sy0">,</text:span><text:line-break/><text:s text:c="6"/><text:span text:style-name="highlight_br0">{</text:span> <text:span text:style-name="highlight_nu0">1</text:span><text:span text:style-name="highlight_sy0">,</text:span> <text:span text:style-name="highlight_st0">"Cartage"</text:span><text:span text:style-name="highlight_br0">}</text:span><text:span text:style-name="highlight_sy0">,</text:span><text:s text:c="3"/><text:span text:style-name="highlight_st0">"Any person or operation moving things from one geographical position to another"</text:span><text:span text:style-name="highlight_br0">}</text:span><text:span text:style-name="highlight_sy0">,</text:span><text:line-break/><text:s text:c="6"/><text:span text:style-name="highlight_br0">{</text:span> <text:span text:style-name="highlight_nu0">2</text:span><text:span text:style-name="highlight_sy0">,</text:span> <text:span text:style-name="highlight_st0">"Handler"</text:span><text:span text:style-name="highlight_br0">}</text:span><text:span text:style-name="highlight_sy0">,</text:span><text:s text:c="3"/><text:span text:style-name="highlight_st0">"Any person or operation coming in direct contact with the products"</text:span><text:span text:style-name="highlight_br0">}</text:span><text:span text:style-name="highlight_sy0">,</text:span><text:line-break/><text:s text:c="6"/><text:span text:style-name="highlight_br0">{</text:span> <text:span text:style-name="highlight_nu0">3</text:span><text:span text:style-name="highlight_sy0">,</text:span> <text:span text:style-name="highlight_st0">"Processor"</text:span><text:span text:style-name="highlight_sy0">,</text:span><text:s text:c="2"/><text:span text:style-name="highlight_st0">"Any person or operation involved in converting the raw products into finished products"</text:span><text:span text:style-name="highlight_br0">}</text:span><text:span text:style-name="highlight_sy0">,</text:span><text:line-break/><text:s text:c="6"/><text:span text:style-name="highlight_br0">{</text:span> <text:span text:style-name="highlight_nu0">4</text:span><text:span text:style-name="highlight_sy0">,</text:span> <text:span text:style-name="highlight_st0">"Packer"</text:span><text:span text:style-name="highlight_sy0">,</text:span><text:s text:c="5"/><text:span text:style-name="highlight_st0">"Any person or operation involved in the packing of the product into packages, boxes and pallets"</text:span><text:span text:style-name="highlight_br0">}</text:span><text:span text:style-name="highlight_sy0">,</text:span><text:line-break/><text:s text:c="6"/><text:span text:style-name="highlight_br0">{</text:span> <text:span text:style-name="highlight_nu0">5</text:span><text:span text:style-name="highlight_sy0">,</text:span> <text:span text:style-name="highlight_st0">"Broker"</text:span><text:span text:style-name="highlight_sy0">,</text:span><text:s text:c="5"/><text:span text:style-name="highlight_st0">"Any person or operation engaged with the selling and buying of the products anywhere along the Supply Chain"</text:span><text:span text:style-name="highlight_br0">}</text:span><text:span text:style-name="highlight_sy0">,</text:span><text:line-break/><text:s text:c="6"/><text:span text:style-name="highlight_br0">{</text:span> <text:span text:style-name="highlight_nu0">6</text:span><text:span text:style-name="highlight_sy0">,</text:span> <text:span text:style-name="highlight_st0">"Q&amp;A"</text:span><text:span text:style-name="highlight_sy0">,</text:span><text:s text:c="8"/><text:span text:style-name="highlight_st0">"Any person or operation engaged in assessing the quality of the product"</text:span> <text:span text:style-name="highlight_br0">}</text:span><text:span text:style-name="highlight_sy0">,</text:span><text:line-break/><text:s text:c="6"/><text:span text:style-name="highlight_br0">{</text:span> <text:span text:style-name="highlight_nu0">7</text:span><text:span text:style-name="highlight_sy0">,</text:span> <text:span text:style-name="highlight_st0">"Packer"</text:span><text:span text:style-name="highlight_sy0">,</text:span><text:s text:c="5"/><text:span text:style-name="highlight_st0">"Any person or operation involved in packing of the product into packages, boxes and pallets"</text:span> <text:span text:style-name="highlight_br0">}</text:span><text:line-break/><text:s text:c="4"/><text:span text:style-name="highlight_br0">}</text:span><text:line-break/><text:s text:c="2"/><text:span text:style-name="highlight_kw1">VALUE</text:span> <text:span text:style-name="highlight_sy0">=</text:span> <text:span text:style-name="highlight_kw1">DEFAULT</text:span>;<text:line-break/> <text:line-break/>DEFINE <text:span text:style-name="highlight_kw1">ROLE</text:span> <text:span text:style-name="highlight_kw1">AS</text:span> OBJECT<text:line-break/><text:s text:c="2"/><text:span text:style-name="highlight_br0">{</text:span> name TextType <text:span text:style-name="highlight_kw1">IS</text:span> <text:span text:style-name="highlight_kw1">NOT</text:span> <text:span text:style-name="highlight_kw1">NULL</text:span><text:span text:style-name="highlight_sy0">,</text:span><text:line-break/><text:s text:c="4"/>description TextType <text:span text:style-name="highlight_kw1">IS</text:span> <text:span text:style-name="highlight_kw1">NOT</text:span> <text:span text:style-name="highlight_kw1">NULL</text:span><text:span text:style-name="highlight_sy0">,</text:span><text:line-break/><text:s text:c="4"/>kindOfActivity ActivityType <text:span text:style-name="highlight_kw1">IS</text:span> <text:span text:style-name="highlight_kw1">NOT</text:span> <text:span text:style-name="highlight_kw1">NULL</text:span><text:line-break/><text:s text:c="2"/><text:span text:style-name="highlight_br0">}</text:span>;</text:p>
          </table:table-cell>
        </table:table-row>
      </table:table>
      <text:h text:style-name="Heading_20_2" text:outline-level="2"><text:bookmark-start text:name="__RefHeading___doprivileges_4"/><text:bookmark-start text:name="doprivileges"/>2.3 DO: Privileges<text:bookmark-end text:name="__RefHeading___doprivileges_4"/><text:bookmark-end text:name="doprivileges"/></text:h>
      <text:p text:style-name="Text_20_body"><text:a xlink:type="simple" xlink:href="#dido:public:s_cli:05_contents:02_prt:supply:03_theory:02_issue:02_ascc:start" text:style-name="Local_20_link" text:visited-style-name="Visited_20_Local_20_Link"> Return to Top </text:a></text:p>
      <text:p text:style-name="Text_20_body"><text:span text:style-name="Strong_20_Emphasis"><text:a xlink:type="simple" xlink:href="https://www.omgwiki.org/dido/doku.php?id=dido:public:ra:xapend:xapend.a_glossary:p:privileges" text:style-name="Internet_20_link" text:visited-style-name="Visited_20_Internet_20_Link">Privileges</text:a></text:span> - The Privileges should not be confused with the <text:span text:style-name="Strong_20_Emphasis">Roles</text:span>. Privileges grant permissions for accessing the DIDOs such as READ, UPDATE, UPLOAD, SEARCH, DELETE.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Privilege Type  </text:p>
          </table:table-cell>
          <table:table-cell office:value-type="string" table:style-name="tableheader">
            <text:p text:style-name="Table_20_Heading">  Description  </text:p>
          </table:table-cell>
        </table:table-row>
        <table:table-row>
          <table:table-cell office:value-type="string" table:style-name="tablecell">
            <text:p text:style-name="tablealignleft"> READ   </text:p>
          </table:table-cell>
          <table:table-cell office:value-type="string" table:style-name="tablecell">
            <text:p text:style-name="tablealignleft"> Granting READ privilege allows the access to all the Read attributes or operations associated with the ASCC </text:p>
          </table:table-cell>
        </table:table-row>
        <table:table-row>
          <table:table-cell office:value-type="string" table:style-name="tablecell">
            <text:p text:style-name="tablealignleft"> UPDATE </text:p>
          </table:table-cell>
          <table:table-cell office:value-type="string" table:style-name="tablecell">
            <text:p text:style-name="tablealignleft"> Granting UPDATE privilege allows the access to all the writable attributes or operations associated with the ASCC </text:p>
          </table:table-cell>
        </table:table-row>
        <table:table-row>
          <table:table-cell office:value-type="string" table:style-name="tablecell">
            <text:p text:style-name="tablealignleft"> UPLOAD </text:p>
          </table:table-cell>
          <table:table-cell office:value-type="string" table:style-name="tablecell">
            <text:p text:style-name="tablealignleft"> Granting UPLOAD privilege allows for new content to be added to the ASCC record (i.e., images, invoices, <text:a xlink:type="simple" xlink:href="https://www.omgwiki.org/dido/doku.php?id=dido:public:ra:xapend:xapend.a_glossary:b:bol" text:style-name="Internet_20_link" text:visited-style-name="Visited_20_Internet_20_Link">Bill of Lading (BL or BoL)</text:a>, etc. </text:p>
          </table:table-cell>
        </table:table-row>
        <table:table-row>
          <table:table-cell office:value-type="string" table:style-name="tablecell">
            <text:p text:style-name="tablealignleft"> SEARCH </text:p>
          </table:table-cell>
          <table:table-cell office:value-type="string" table:style-name="tablecell">
            <text:p text:style-name="tablealignleft"> Granting SEARCH privilege allows for the Read attributes or operations to be searched for particular strings. It only returns a TRUE or FALSE. All <text:a xlink:type="simple" xlink:href="https://www.omgwiki.org/dido/doku.php?id=dido:public:ra:xapend:xapend.a_glossary:p:pii" text:style-name="Internet_20_link" text:visited-style-name="Visited_20_Internet_20_Link">Personal Identifiable Information (PII)</text:a> can be hidden from the search. </text:p>
          </table:table-cell>
        </table:table-row>
        <table:table-row>
          <table:table-cell office:value-type="string" table:style-name="tablecell">
            <text:p text:style-name="tablealignleft"> DELETE </text:p>
          </table:table-cell>
          <table:table-cell office:value-type="string" table:style-name="tablecell">
            <text:p text:style-name="tablealignleft"> Granting DELETE privilege allows for the content of the Participant record to be marked as deleted OR optionally for the content to be burned by destroying the <text:a xlink:type="simple" xlink:href="https://www.omgwiki.org/dido/doku.php?id=dido:public:ra:xapend:xapend.a_glossary:p:private_key" text:style-name="Internet_20_link" text:visited-style-name="Visited_20_Internet_20_Link">private key</text:a> </text:p>
          </table:table-cell>
        </table:table-row>
      </table:table>
      <table:table table:style-name="Table">
        <table:table-column table:style-name="odt_auto_style_table_column_4_1"/>
        <table:table-row>
          <table:table-cell office:value-type="string" table:style-name="PluginODTAutoStyle_TableCell_5">
            <text:p text:style-name="Preformatted_20_Text">MANAGE <text:span text:style-name="highlight_kw1">GRANT</text:span><text:line-break/><text:s text:c="2"/><text:span text:style-name="highlight_br0">{</text:span> Participant :<text:line-break/><text:s text:c="4"/><text:span text:style-name="highlight_br0">{</text:span> <text:span text:style-name="highlight_st0">"id"</text:span> : <text:span text:style-name="highlight_st0">"0xDC25EF3F5B8A186998338A2ADA83795FBA2D695E"</text:span><text:span text:style-name="highlight_sy0">,</text:span><text:line-break/><text:s text:c="6"/><text:span text:style-name="highlight_st0">"by"</text:span> : <text:span text:style-name="highlight_st0">"0xDC25EF3F5B8A186998338A2ADA83795FBA2D695E"</text:span><text:span text:style-name="highlight_sy0">,</text:span><text:line-break/><text:s text:c="6"/><text:span text:style-name="highlight_st0">"Cartage"</text:span> : <text:span text:style-name="highlight_st0">"READ, UPDATE, UPLOAD"</text:span><text:line-break/><text:s text:c="4"/><text:span text:style-name="highlight_br0">}</text:span><text:line-break/><text:s text:c="2"/><text:span text:style-name="highlight_br0">}</text:span><text:line-break/>MANAGE <text:span text:style-name="highlight_kw1">GRANT</text:span><text:line-break/><text:s text:c="2"/><text:span text:style-name="highlight_br0">{</text:span> Participant :<text:line-break/><text:s text:c="4"/><text:span text:style-name="highlight_br0">{</text:span> <text:span text:style-name="highlight_st0">"id"</text:span> : <text:span text:style-name="highlight_st0">"0xDC25EF3F5B8A186998338A2ADA83795FBA2D695E"</text:span><text:span text:style-name="highlight_sy0">,</text:span><text:line-break/><text:s text:c="6"/><text:span text:style-name="highlight_st0">"by"</text:span> : <text:span text:style-name="highlight_st0">"0xDC25EF3F5B8A186998338A2ADA83795FBA2D695E"</text:span><text:span text:style-name="highlight_sy0">,</text:span><text:line-break/><text:s text:c="6"/><text:span text:style-name="highlight_st0">"Packer"</text:span> : <text:span text:style-name="highlight_st0">"SEARCH"</text:span><text:line-break/><text:s text:c="4"/><text:span text:style-name="highlight_br0">}</text:span><text:line-break/><text:s text:c="2"/><text:span text:style-name="highlight_br0">}</text:span></text:p>
          </table:table-cell>
        </table:table-row>
      </table:table>
      <text:h text:style-name="Heading_20_2" text:outline-level="2"><text:bookmark-start text:name="__RefHeading___docartage_5"/><text:bookmark-start text:name="docartage"/>2.4 DO: Cartage<text:bookmark-end text:name="__RefHeading___docartage_5"/><text:bookmark-end text:name="docartage"/></text:h>
      <text:p text:style-name="Text_20_body"><text:a xlink:type="simple" xlink:href="#dido:public:s_cli:05_contents:02_prt:supply:03_theory:02_issue:02_ascc:start" text:style-name="Local_20_link" text:visited-style-name="Visited_20_Local_20_Link"> Return to Top </text:a></text:p>
      <text:p text:style-name="Text_20_body"><text:span text:style-name="Strong_20_Emphasis">Cartage</text:span> - The Cartage is the process of moving things from one geographical position to another. This includes the small delivery trucks that can be used at either end of the <text:a xlink:type="simple" xlink:href="https://www.omgwiki.org/dido/doku.php?id=dido:public:ra:xapend:xapend.a_glossary:s:supplychain" text:style-name="Internet_20_link" text:visited-style-name="Visited_20_Internet_20_Link">Supply Chain</text:a> or the long and short haul trucks. This also covers the Drivers, however, each state has its own driver license classification<text:note text:id="ftn0" text:note-class="footnote"><text:note-citation text:label="1)">1)</text:note-citation><text:note-body><text:p text:style-name="Footnote">
AAA,
<text:span text:style-name="underline">Types of Driver's Licenses</text:span>,
Accessed: 18 May 2021,
<text:a xlink:type="simple" xlink:href="https://drivinglaws.aaa.com/tag/types-of-drivers-licenses/" text:style-name="Internet_20_link" text:visited-style-name="Visited_20_Internet_20_Link">https://drivinglaws.aaa.com/tag/types-of-drivers-licenses/</text:a>
</text:p></text:note-body></text:note></text:p>
      <table:table table:style-name="Table">
        <table:table-column table:style-name="odt_auto_style_table_column_5_1"/>
        <table:table-row>
          <table:table-cell office:value-type="string" table:style-name="PluginODTAutoStyle_TableCell_7">
            <text:p text:style-name="Preformatted_20_Text">DEFINE <text:span text:style-name="highlight_kw1">TYPE</text:span> TruckClassificationType <text:span text:style-name="highlight_kw1">AS</text:span> ENUM<text:line-break/><text:s text:c="2"/><text:span text:style-name="highlight_kw1">WITH</text:span> CONSTRAINTS<text:line-break/><text:s text:c="4"/><text:span text:style-name="highlight_br0">{</text:span> <text:span text:style-name="highlight_br0">{</text:span> <text:span text:style-name="highlight_nu0">1</text:span><text:span text:style-name="highlight_sy0">,</text:span> <text:span text:style-name="highlight_st0">"Class 1"</text:span><text:span text:style-name="highlight_sy0">,</text:span> <text:span text:style-name="highlight_st0">"GVWRs &lt; 6,000 lbs"</text:span> <text:span text:style-name="highlight_kw1">DEFAULT</text:span><text:span text:style-name="highlight_br0">}</text:span><text:span text:style-name="highlight_sy0">,</text:span><text:line-break/><text:s text:c="6"/><text:span text:style-name="highlight_br0">{</text:span> <text:span text:style-name="highlight_nu0">2</text:span><text:span text:style-name="highlight_sy0">,</text:span> <text:span text:style-name="highlight_st0">"Class 2"</text:span><text:span text:style-name="highlight_sy0">,</text:span> <text:span text:style-name="highlight_st0">"GVWRs 6,001 to 10,000 pounds"</text:span> <text:span text:style-name="highlight_br0">}</text:span><text:span text:style-name="highlight_sy0">,</text:span><text:line-break/><text:s text:c="6"/><text:span text:style-name="highlight_br0">{</text:span> <text:span text:style-name="highlight_nu0">3</text:span><text:span text:style-name="highlight_sy0">,</text:span> <text:span text:style-name="highlight_st0">"Class 3"</text:span><text:span text:style-name="highlight_sy0">,</text:span> <text:span text:style-name="highlight_st0">"GVWRs 10,001 to 14,000 pounds"</text:span> <text:span text:style-name="highlight_br0">}</text:span><text:span text:style-name="highlight_sy0">,</text:span><text:line-break/><text:s text:c="6"/><text:span text:style-name="highlight_br0">{</text:span> <text:span text:style-name="highlight_nu0">4</text:span><text:span text:style-name="highlight_sy0">,</text:span> <text:span text:style-name="highlight_st0">"Class 4"</text:span><text:span text:style-name="highlight_sy0">,</text:span> <text:span text:style-name="highlight_st0">"GVWRs 14,001 and 16,000 pounds"</text:span> <text:span text:style-name="highlight_br0">}</text:span><text:span text:style-name="highlight_sy0">,</text:span><text:line-break/><text:s text:c="6"/><text:span text:style-name="highlight_br0">{</text:span> <text:span text:style-name="highlight_nu0">5</text:span><text:span text:style-name="highlight_sy0">,</text:span> <text:span text:style-name="highlight_st0">"Class 5"</text:span><text:span text:style-name="highlight_sy0">,</text:span> <text:span text:style-name="highlight_st0">"GVWRs 6,001 to 19,500 pounds"</text:span> <text:span text:style-name="highlight_br0">}</text:span><text:span text:style-name="highlight_sy0">,</text:span><text:line-break/><text:s text:c="6"/><text:span text:style-name="highlight_br0">{</text:span> <text:span text:style-name="highlight_nu0">6</text:span><text:span text:style-name="highlight_sy0">,</text:span> <text:span text:style-name="highlight_st0">"Class 6"</text:span><text:span text:style-name="highlight_sy0">,</text:span> <text:span text:style-name="highlight_st0">"GVWRs 19,501 and 26,000 pounds"</text:span> <text:span text:style-name="highlight_br0">}</text:span><text:span text:style-name="highlight_sy0">,</text:span><text:line-break/><text:s text:c="6"/><text:span text:style-name="highlight_br0">{</text:span> <text:span text:style-name="highlight_nu0">7</text:span><text:span text:style-name="highlight_sy0">,</text:span> <text:span text:style-name="highlight_st0">"Class 7"</text:span><text:span text:style-name="highlight_sy0">,</text:span> <text:span text:style-name="highlight_st0">"GVWRs 26,001 and 33,000 pounds (usually have three axles or more)"</text:span> <text:span text:style-name="highlight_br0">}</text:span><text:span text:style-name="highlight_sy0">,</text:span><text:line-break/><text:s text:c="6"/><text:span text:style-name="highlight_br0">{</text:span> <text:span text:style-name="highlight_nu0">8</text:span><text:span text:style-name="highlight_sy0">,</text:span> <text:span text:style-name="highlight_st0">"Class 8"</text:span><text:span text:style-name="highlight_sy0">,</text:span> <text:span text:style-name="highlight_st0">"GVWRs over 33,001 pounds"</text:span> <text:span text:style-name="highlight_br0">}</text:span><text:span text:style-name="highlight_sy0">,</text:span><text:line-break/><text:s text:c="4"/><text:span text:style-name="highlight_br0">}</text:span><text:line-break/><text:s text:c="2"/><text:span text:style-name="highlight_kw1">VALUE</text:span> <text:span text:style-name="highlight_sy0">=</text:span> <text:span text:style-name="highlight_kw1">DEFAULT</text:span>;<text:line-break/> <text:line-break/>DEFINE <text:span text:style-name="highlight_kw1">TYPE</text:span> CaDriversClassicationType <text:span text:style-name="highlight_kw1">AS</text:span> ENUM<text:line-break/><text:s text:c="2"/><text:span text:style-name="highlight_kw1">WITH</text:span> CONSTRAINTS<text:line-break/><text:s text:c="4"/><text:span text:style-name="highlight_br0">{</text:span> <text:span text:style-name="highlight_br0">{</text:span> <text:span text:style-name="highlight_nu0">1</text:span><text:span text:style-name="highlight_sy0">,</text:span> <text:span text:style-name="highlight_st0">"Class A"</text:span><text:span text:style-name="highlight_sy0">,</text:span> <text:span text:style-name="highlight_kw1">DEFAULT</text:span><text:span text:style-name="highlight_br0">}</text:span><text:span text:style-name="highlight_sy0">,</text:span><text:line-break/><text:s text:c="6"/><text:span text:style-name="highlight_br0">{</text:span> <text:span text:style-name="highlight_nu0">2</text:span><text:span text:style-name="highlight_sy0">,</text:span> <text:span text:style-name="highlight_st0">"Class B"</text:span><text:span text:style-name="highlight_br0">}</text:span><text:span text:style-name="highlight_sy0">,</text:span><text:line-break/><text:s text:c="6"/><text:span text:style-name="highlight_br0">{</text:span> <text:span text:style-name="highlight_nu0">2</text:span><text:span text:style-name="highlight_sy0">,</text:span> <text:span text:style-name="highlight_st0">"Class C"</text:span><text:span text:style-name="highlight_br0">}</text:span><text:span text:style-name="highlight_sy0">,</text:span><text:line-break/><text:s text:c="6"/><text:span text:style-name="highlight_br0">{</text:span> <text:span text:style-name="highlight_nu0">2</text:span><text:span text:style-name="highlight_sy0">,</text:span> <text:span text:style-name="highlight_st0">"Class M1"</text:span><text:span text:style-name="highlight_br0">}</text:span><text:span text:style-name="highlight_sy0">,</text:span><text:line-break/><text:s text:c="6"/><text:span text:style-name="highlight_br0">{</text:span> <text:span text:style-name="highlight_nu0">2</text:span><text:span text:style-name="highlight_sy0">,</text:span> <text:span text:style-name="highlight_st0">"Class M2"</text:span><text:span text:style-name="highlight_br0">}</text:span><text:span text:style-name="highlight_sy0">,</text:span><text:line-break/><text:s text:c="2"/><text:span text:style-name="highlight_kw1">VALUE</text:span> <text:span text:style-name="highlight_sy0">=</text:span> <text:span text:style-name="highlight_kw1">DEFAULT</text:span>;<text:line-break/> <text:line-break/>DEFINE Truck <text:span text:style-name="highlight_kw1">AS</text:span> OBJECT<text:line-break/><text:s text:c="2"/><text:span text:style-name="highlight_br0">{</text:span> vin<text:s text:c="11"/>TextType<text:span text:style-name="highlight_sy0">,</text:span><text:line-break/><text:s text:c="4"/>manufacturer<text:s text:c="2"/>TextType<text:span text:style-name="highlight_sy0">,</text:span><text:line-break/><text:s text:c="4"/>gvw<text:s text:c="11"/>PositiveWholeNumber<text:span text:style-name="highlight_sy0">,</text:span><text:line-break/><text:s text:c="4"/>numberOfAxels PositiveWholeNumber<text:span text:style-name="highlight_sy0">,</text:span><text:line-break/><text:s text:c="4"/>dotNumber<text:s text:c="5"/>TextType<text:span text:style-name="highlight_sy0">,</text:span><text:line-break/><text:s text:c="4"/>mcNumber<text:s text:c="6"/>TextType<text:line-break/><text:s text:c="2"/><text:span text:style-name="highlight_br0">}</text:span>;<text:line-break/> <text:line-break/>DEFINE ORACLE VerifyDriver SYNCHRONOUS <text:span text:style-name="highlight_kw1">AS</text:span><text:line-break/><text:s text:c="2"/><text:span text:style-name="highlight_br0">(</text:span> driver Driver<text:s text:c="16"/><text:span text:style-name="highlight_kw1">IN</text:span><text:span text:style-name="highlight_sy0">,</text:span><text:line-break/><text:s text:c="4"/>valid BooleanType<text:s text:c="12"/><text:span text:style-name="highlight_kw1">OUT</text:span><text:span text:style-name="highlight_sy0">,</text:span><text:line-break/><text:s text:c="4"/>class TextType<text:s text:c="15"/><text:span text:style-name="highlight_kw1">OUT</text:span><text:span text:style-name="highlight_sy0">,</text:span><text:line-break/><text:s text:c="4"/>queryTimeStamp TimestampType <text:span text:style-name="highlight_kw1">OUT</text:span><text:line-break/><text:s text:c="2"/><text:span text:style-name="highlight_br0">)</text:span><text:line-break/><text:s text:c="2"/><text:span text:style-name="highlight_br0">{</text:span> <text:span text:style-name="highlight_kw1">EXECUTE</text:span> verificationProcedure <text:line-break/><text:s text:c="6"/><text:span text:style-name="highlight_br0">(</text:span> driver Driver <text:span text:style-name="highlight_kw1">IN</text:span><text:span text:style-name="highlight_sy0">,</text:span><text:line-break/><text:s text:c="8"/>valid BooleanType <text:span text:style-name="highlight_kw1">OUT</text:span><text:span text:style-name="highlight_sy0">,</text:span><text:line-break/><text:s text:c="8"/>class TextType <text:span text:style-name="highlight_kw1">OUT</text:span><text:line-break/><text:s text:c="6"/><text:span text:style-name="highlight_br0">)</text:span>;<text:line-break/><text:s text:c="4"/>queryTimeStamp TimestampType <text:span text:style-name="highlight_sy0">=</text:span> <text:span text:style-name="highlight_kw1">CURRENT_TIME</text:span>;<text:line-break/><text:s text:c="2"/><text:span text:style-name="highlight_br0">}</text:span>;<text:line-break/> <text:line-break/> <text:line-break/>DEFINE Trailer <text:span text:style-name="highlight_kw1">AS</text:span> OBJECT<text:line-break/><text:s text:c="2"/><text:span text:style-name="highlight_br0">{</text:span> vin<text:s text:c="11"/>TextType<text:span text:style-name="highlight_sy0">,</text:span><text:line-break/><text:s text:c="4"/>manufacturer<text:s text:c="2"/>TextType<text:span text:style-name="highlight_sy0">,</text:span><text:line-break/><text:s text:c="4"/>gvw<text:s text:c="11"/>PositiveWholeNumber<text:span text:style-name="highlight_sy0">,</text:span><text:line-break/><text:s text:c="4"/>numberOfAxels PositiveWholeNumber<text:line-break/><text:s text:c="2"/><text:span text:style-name="highlight_br0">}</text:span>;<text:line-break/> <text:line-break/>DEFINE Driver <text:span text:style-name="highlight_kw1">AS</text:span> OBJECT<text:line-break/><text:s text:c="2"/><text:span text:style-name="highlight_br0">{</text:span> driverLicenseNumber TextType<text:span text:style-name="highlight_sy0">,</text:span><text:line-break/><text:s text:c="4"/>stateOfIssue<text:s text:c="8"/>TextType<text:span text:style-name="highlight_sy0">,</text:span><text:line-break/><text:s text:c="4"/>dateOfBirth<text:s text:c="9"/>DateTimeValue<text:span text:style-name="highlight_sy0">,</text:span><text:line-break/><text:s text:c="4"/>expirationDate<text:s text:c="6"/>DateTimeValue<text:line-break/><text:s text:c="2"/><text:span text:style-name="highlight_br0">}</text:span>;</text:p>
          </table:table-cell>
        </table:table-row>
      </table:table>
      <text:h text:style-name="Heading_20_2" text:outline-level="2"><text:bookmark-start text:name="__RefHeading___dotransport_6"/><text:bookmark-start text:name="dotransport"/>2.5 DO: Transport<text:bookmark-end text:name="__RefHeading___dotransport_6"/><text:bookmark-end text:name="dotransport"/></text:h>
      <text:p text:style-name="Text_20_body"><text:a xlink:type="simple" xlink:href="#dido:public:s_cli:05_contents:02_prt:supply:03_theory:02_issue:02_ascc:start" text:style-name="Local_20_link" text:visited-style-name="Visited_20_Local_20_Link"> Return to Top </text:a></text:p>
      <text:p text:style-name="Text_20_body"><text:span text:style-name="Strong_20_Emphasis">Transport</text:span> - Transportation vehicles should be clean and sanitary. Co-mingling of organic and non-organic fruits and vegetables is prohibited unless organic products are protected from contact with prohibited substances. See <text:a xlink:type="simple" xlink:href="https://www.omgwiki.org/dido/doku.php?id=dido:public:ra:xapend:xapend.a_glossary:b:bol" text:style-name="Internet_20_link" text:visited-style-name="Visited_20_Internet_20_Link">Bill of Lading (BL or BoL)</text:a>. </text:p>
      <table:table table:style-name="Table">
        <table:table-column table:style-name="odt_auto_style_table_column_6_1"/>
        <table:table-row>
          <table:table-cell office:value-type="string" table:style-name="PluginODTAutoStyle_TableCell_9">
            <text:p text:style-name="Preformatted_20_Text">DEFINE <text:span text:style-name="highlight_kw1">TYPE</text:span> TransportModeType <text:span text:style-name="highlight_kw1">AS</text:span> ENUM<text:line-break/><text:s text:c="2"/><text:span text:style-name="highlight_kw1">WITH</text:span> CONSTRAINTS<text:line-break/><text:s text:c="4"/><text:span text:style-name="highlight_br0">{</text:span> <text:span text:style-name="highlight_br0">{</text:span> <text:span text:style-name="highlight_nu0">1</text:span><text:span text:style-name="highlight_sy0">,</text:span> <text:span text:style-name="highlight_st0">"Road"</text:span><text:span text:style-name="highlight_sy0">,</text:span> <text:span text:style-name="highlight_kw1">DEFAULT</text:span><text:span text:style-name="highlight_br0">}</text:span><text:span text:style-name="highlight_sy0">,</text:span><text:line-break/><text:s text:c="6"/><text:span text:style-name="highlight_br0">{</text:span> <text:span text:style-name="highlight_nu0">2</text:span><text:span text:style-name="highlight_sy0">,</text:span> <text:span text:style-name="highlight_st0">"Rail"</text:span><text:span text:style-name="highlight_br0">}</text:span><text:span text:style-name="highlight_sy0">,</text:span><text:line-break/><text:s text:c="6"/><text:span text:style-name="highlight_br0">{</text:span> <text:span text:style-name="highlight_nu0">3</text:span><text:span text:style-name="highlight_sy0">,</text:span> <text:span text:style-name="highlight_st0">"Air"</text:span><text:span text:style-name="highlight_br0">}</text:span><text:span text:style-name="highlight_sy0">,</text:span><text:line-break/><text:s text:c="6"/><text:span text:style-name="highlight_br0">{</text:span> <text:span text:style-name="highlight_nu0">4</text:span><text:span text:style-name="highlight_sy0">,</text:span> <text:span text:style-name="highlight_st0">"Sea"</text:span><text:span text:style-name="highlight_br0">}</text:span><text:span text:style-name="highlight_sy0">,</text:span><text:line-break/><text:s text:c="6"/><text:span text:style-name="highlight_br0">{</text:span> <text:span text:style-name="highlight_nu0">5</text:span><text:span text:style-name="highlight_sy0">,</text:span> <text:span text:style-name="highlight_st0">"Bicycle"</text:span><text:span text:style-name="highlight_br0">}</text:span><text:span text:style-name="highlight_sy0">,</text:span><text:line-break/><text:s text:c="6"/><text:span text:style-name="highlight_br0">{</text:span> <text:span text:style-name="highlight_nu0">6</text:span><text:span text:style-name="highlight_sy0">,</text:span> <text:span text:style-name="highlight_st0">"Motorcycle"</text:span><text:span text:style-name="highlight_br0">}</text:span><text:span text:style-name="highlight_sy0">,</text:span><text:line-break/><text:s text:c="6"/><text:span text:style-name="highlight_br0">{</text:span> <text:span text:style-name="highlight_nu0">7</text:span><text:span text:style-name="highlight_sy0">,</text:span> <text:span text:style-name="highlight_st0">"Horse"</text:span><text:span text:style-name="highlight_br0">}</text:span><text:span text:style-name="highlight_sy0">,</text:span><text:line-break/><text:s text:c="6"/><text:span text:style-name="highlight_br0">{</text:span> <text:span text:style-name="highlight_nu0">8</text:span><text:span text:style-name="highlight_sy0">,</text:span> <text:span text:style-name="highlight_st0">"Other"</text:span><text:span text:style-name="highlight_br0">}</text:span><text:span text:style-name="highlight_sy0">,</text:span><text:line-break/><text:s text:c="2"/><text:span text:style-name="highlight_kw1">VALUE</text:span> <text:span text:style-name="highlight_sy0">=</text:span> <text:span text:style-name="highlight_kw1">DEFAULT</text:span>;<text:line-break/> <text:line-break/>DEFINE <text:span text:style-name="highlight_kw1">TYPE</text:span> Incoterms <text:span text:style-name="highlight_kw1">AS</text:span> ENUM<text:line-break/><text:s text:c="2"/><text:span text:style-name="highlight_kw1">WITH</text:span> CONSTRAINTS<text:line-break/><text:s text:c="4"/><text:span text:style-name="highlight_br0">{</text:span> <text:span text:style-name="highlight_br0">{</text:span> <text:span text:style-name="highlight_nu0">1</text:span><text:span text:style-name="highlight_sy0">,</text:span> <text:span text:style-name="highlight_st0">"EXW"</text:span><text:span text:style-name="highlight_sy0">,</text:span> <text:span text:style-name="highlight_st0">"Ex Works"</text:span><text:span text:style-name="highlight_sy0">,</text:span> <text:span text:style-name="highlight_kw1">DEFAULT</text:span><text:span text:style-name="highlight_br0">}</text:span><text:span text:style-name="highlight_sy0">,</text:span><text:line-break/><text:s text:c="6"/><text:span text:style-name="highlight_br0">{</text:span> <text:span text:style-name="highlight_nu0">2</text:span><text:span text:style-name="highlight_sy0">,</text:span> <text:span text:style-name="highlight_st0">"FCA"</text:span><text:span text:style-name="highlight_sy0">,</text:span> <text:span text:style-name="highlight_st0">"Free Carrier"</text:span><text:span text:style-name="highlight_br0">}</text:span><text:span text:style-name="highlight_sy0">,</text:span><text:line-break/><text:s text:c="6"/><text:span text:style-name="highlight_br0">{</text:span> <text:span text:style-name="highlight_nu0">3</text:span><text:span text:style-name="highlight_sy0">,</text:span> <text:span text:style-name="highlight_st0">"CPT"</text:span><text:span text:style-name="highlight_sy0">,</text:span> <text:span text:style-name="highlight_st0">"Carriage Paid To"</text:span><text:span text:style-name="highlight_br0">}</text:span><text:span text:style-name="highlight_sy0">,</text:span><text:line-break/><text:s text:c="6"/><text:span text:style-name="highlight_br0">{</text:span> <text:span text:style-name="highlight_nu0">4</text:span><text:span text:style-name="highlight_sy0">,</text:span> <text:span text:style-name="highlight_st0">"CIP"</text:span><text:span text:style-name="highlight_sy0">,</text:span> <text:span text:style-name="highlight_st0">"Carriage and Insurance Paid To"</text:span><text:span text:style-name="highlight_br0">}</text:span><text:span text:style-name="highlight_sy0">,</text:span><text:line-break/><text:s text:c="6"/><text:span text:style-name="highlight_br0">{</text:span> <text:span text:style-name="highlight_nu0">5</text:span><text:span text:style-name="highlight_sy0">,</text:span> <text:span text:style-name="highlight_st0">"DPU"</text:span><text:span text:style-name="highlight_sy0">,</text:span> <text:span text:style-name="highlight_st0">"Delivered at Place Unloaded"</text:span><text:span text:style-name="highlight_br0">}</text:span><text:span text:style-name="highlight_sy0">,</text:span><text:line-break/><text:s text:c="6"/><text:span text:style-name="highlight_br0">{</text:span> <text:span text:style-name="highlight_nu0">6</text:span><text:span text:style-name="highlight_sy0">,</text:span> <text:span text:style-name="highlight_st0">"DAP"</text:span><text:span text:style-name="highlight_sy0">,</text:span> <text:span text:style-name="highlight_st0">"Delivered at Place"</text:span><text:span text:style-name="highlight_br0">}</text:span><text:span text:style-name="highlight_sy0">,</text:span><text:line-break/><text:s text:c="6"/><text:span text:style-name="highlight_br0">{</text:span> <text:span text:style-name="highlight_nu0">7</text:span><text:span text:style-name="highlight_sy0">,</text:span> <text:span text:style-name="highlight_st0">"DDP"</text:span><text:span text:style-name="highlight_sy0">,</text:span> <text:span text:style-name="highlight_st0">"Delivered Duty Paid"</text:span><text:span text:style-name="highlight_br0">}</text:span><text:span text:style-name="highlight_sy0">,</text:span><text:line-break/><text:s text:c="6"/><text:span text:style-name="highlight_br0">{</text:span> <text:span text:style-name="highlight_nu0">8</text:span><text:span text:style-name="highlight_sy0">,</text:span> <text:span text:style-name="highlight_st0">"FAS"</text:span><text:span text:style-name="highlight_sy0">,</text:span> <text:span text:style-name="highlight_st0">"Free Alongside Ship"</text:span><text:span text:style-name="highlight_br0">}</text:span><text:span text:style-name="highlight_sy0">,</text:span><text:line-break/><text:s text:c="6"/><text:span text:style-name="highlight_br0">{</text:span> <text:span text:style-name="highlight_nu0">8</text:span><text:span text:style-name="highlight_sy0">,</text:span> <text:span text:style-name="highlight_st0">"FOB"</text:span><text:span text:style-name="highlight_sy0">,</text:span> <text:span text:style-name="highlight_st0">"Free on Board"</text:span><text:span text:style-name="highlight_br0">}</text:span><text:span text:style-name="highlight_sy0">,</text:span><text:line-break/><text:s text:c="6"/><text:span text:style-name="highlight_br0">{</text:span> <text:span text:style-name="highlight_nu0">8</text:span><text:span text:style-name="highlight_sy0">,</text:span> <text:span text:style-name="highlight_st0">"CFR"</text:span><text:span text:style-name="highlight_sy0">,</text:span> <text:span text:style-name="highlight_st0">"Cost and Freight"</text:span><text:span text:style-name="highlight_br0">}</text:span><text:span text:style-name="highlight_sy0">,</text:span><text:line-break/><text:s text:c="6"/><text:span text:style-name="highlight_br0">{</text:span> <text:span text:style-name="highlight_nu0">8</text:span><text:span text:style-name="highlight_sy0">,</text:span> <text:span text:style-name="highlight_st0">"CIF"</text:span><text:span text:style-name="highlight_sy0">,</text:span> <text:span text:style-name="highlight_st0">"Cost, Insurance, and Freight"</text:span><text:span text:style-name="highlight_br0">}</text:span><text:span text:style-name="highlight_sy0">,</text:span><text:line-break/><text:s text:c="2"/><text:span text:style-name="highlight_kw1">VALUE</text:span> <text:span text:style-name="highlight_sy0">=</text:span> <text:span text:style-name="highlight_kw1">DEFAULT</text:span>;<text:line-break/> <text:line-break/>DEFINE <text:span text:style-name="highlight_kw1">TYPE</text:span> KindsOfShippingUnits <text:span text:style-name="highlight_kw1">AS</text:span> ENUM<text:line-break/><text:s text:c="2"/><text:span text:style-name="highlight_kw1">WITH</text:span> CONSTRAINTS<text:line-break/><text:s text:c="4"/><text:span text:style-name="highlight_br0">{</text:span> <text:span text:style-name="highlight_br0">{</text:span> <text:span text:style-name="highlight_nu0">1</text:span><text:span text:style-name="highlight_sy0">,</text:span> <text:span text:style-name="highlight_st0">"boxes"</text:span><text:span text:style-name="highlight_sy0">,</text:span> <text:span text:style-name="highlight_kw1">DEFAULT</text:span><text:span text:style-name="highlight_br0">}</text:span><text:span text:style-name="highlight_sy0">,</text:span><text:line-break/><text:s text:c="6"/><text:span text:style-name="highlight_br0">{</text:span> <text:span text:style-name="highlight_nu0">2</text:span><text:span text:style-name="highlight_sy0">,</text:span> <text:span text:style-name="highlight_st0">"pallets"</text:span><text:span text:style-name="highlight_br0">}</text:span><text:line-break/><text:s text:c="4"/><text:span text:style-name="highlight_br0">}</text:span><text:line-break/>DEFINE LineItemType <text:span text:style-name="highlight_kw1">AS</text:span> OBJECT<text:line-break/><text:s text:c="2"/><text:span text:style-name="highlight_br0">{</text:span> lineItemNumber PositiveWholeNumber<text:span text:style-name="highlight_sy0">,</text:span><text:line-break/><text:s text:c="4"/>description<text:s text:c="4"/>TextType<text:span text:style-name="highlight_sy0">,</text:span><text:line-break/><text:s text:c="4"/>kindsOfUnits<text:s text:c="3"/>KindsOfShippingUnits<text:span text:style-name="highlight_sy0">,</text:span><text:line-break/><text:s text:c="4"/>numberOfUnits<text:s text:c="2"/>PositiveWholeNumber<text:span text:style-name="highlight_sy0">,</text:span><text:line-break/><text:s text:c="4"/>weight<text:s text:c="9"/>PositiveWholeNumber<text:line-break/><text:s text:c="2"/><text:span text:style-name="highlight_br0">}</text:span>;<text:line-break/> <text:line-break/>DEFINE BillOfLading <text:span text:style-name="highlight_kw1">AS</text:span> OBJECT<text:line-break/><text:s text:c="2"/><text:span text:style-name="highlight_br0">{</text:span> transportCompanyName TextType<text:span text:style-name="highlight_sy0">,</text:span><text:line-break/><text:s text:c="4"/>loadingSite<text:s text:c="10"/>GeolocationType<text:span text:style-name="highlight_sy0">,</text:span><text:line-break/><text:s text:c="4"/>destination<text:s text:c="10"/>GeolocationType<text:span text:style-name="highlight_sy0">,</text:span><text:line-break/><text:s text:c="4"/>mode<text:s text:c="17"/>TransportModeType<text:span text:style-name="highlight_sy0">,</text:span><text:line-break/><text:s text:c="4"/>incoterms<text:s text:c="12"/>Incoterms<text:span text:style-name="highlight_sy0">,</text:span><text:line-break/><text:s text:c="4"/>lineItemType<text:s text:c="9"/>LineItemType<text:span text:style-name="highlight_br0">[</text:span><text:span text:style-name="highlight_br0">]</text:span><text:line-break/><text:s text:c="2"/><text:span text:style-name="highlight_br0">}</text:span>;<text:line-break/> <text:line-break/>DEFINE DeliveryVehicle <text:span text:style-name="highlight_kw1">AS</text:span> OBJECT<text:line-break/><text:s text:c="2"/><text:span text:style-name="highlight_br0">{</text:span> truck<text:s text:c="8"/>Truck<text:span text:style-name="highlight_sy0">,</text:span><text:line-break/><text:s text:c="4"/>trailer<text:s text:c="6"/>Trailer<text:span text:style-name="highlight_sy0">,</text:span><text:line-break/><text:s text:c="4"/>driver<text:s text:c="7"/>Driver<text:span text:style-name="highlight_sy0">,</text:span><text:line-break/><text:s text:c="4"/>billOfLading BillOfLading<text:line-break/><text:s text:c="2"/><text:span text:style-name="highlight_br0">}</text:span>;</text:p>
          </table:table-cell>
        </table:table-row>
      </table:table>
      <text:h text:style-name="Heading_20_2" text:outline-level="2"><text:bookmark-start text:name="__RefHeading___dohandler_7"/><text:bookmark-start text:name="dohandler"/>2.6 DO: Handler<text:bookmark-end text:name="__RefHeading___dohandler_7"/><text:bookmark-end text:name="dohandler"/></text:h>
      <text:p text:style-name="Text_20_body"><text:a xlink:type="simple" xlink:href="#dido:public:s_cli:05_contents:02_prt:supply:03_theory:02_issue:02_ascc:start" text:style-name="Local_20_link" text:visited-style-name="Visited_20_Local_20_Link"> Return to Top </text:a></text:p>
      <text:p text:style-name="Text_20_body"><text:span text:style-name="Strong_20_Emphasis">Handler</text:span> - Anyone who comes in direct contact with the products such as farm hands, warehouse workers, processors, packers, etc. Some Participants many not be handlers (i.e., the brokers). </text:p>
      <text:h text:style-name="Heading_20_2" text:outline-level="2"><text:bookmark-start text:name="__RefHeading___dostorage_8"/><text:bookmark-start text:name="dostorage"/>2.7 DO: Storage<text:bookmark-end text:name="__RefHeading___dostorage_8"/><text:bookmark-end text:name="dostorage"/></text:h>
      <text:p text:style-name="Text_20_body"><text:a xlink:type="simple" xlink:href="#dido:public:s_cli:05_contents:02_prt:supply:03_theory:02_issue:02_ascc:start" text:style-name="Local_20_link" text:visited-style-name="Visited_20_Local_20_Link"> Return to Top </text:a></text:p>
      <text:p text:style-name="Text_20_body"><text:span text:style-name="Strong_20_Emphasis">Storage</text:span> - Storage is any place where the Supplies are kept while not being transported. For food, there are different kinds of Cold Storage based on what is being stored (i.e., </text:p>
      <text:h text:style-name="Heading_20_2" text:outline-level="2"><text:bookmark-start text:name="__RefHeading___doprocessor_9"/><text:bookmark-start text:name="doprocessor"/>2.8 DO: Processor<text:bookmark-end text:name="__RefHeading___doprocessor_9"/><text:bookmark-end text:name="doprocessor"/></text:h>
      <text:p text:style-name="Text_20_body"><text:a xlink:type="simple" xlink:href="#dido:public:s_cli:05_contents:02_prt:supply:03_theory:02_issue:02_ascc:start" text:style-name="Local_20_link" text:visited-style-name="Visited_20_Local_20_Link"> Return to Top </text:a>
<text:span text:style-name="Strong_20_Emphasis">Processor</text:span> - The Processors are the people involved in converting the raw products into finished products. For example, for strawberries it might be the washers, de-stemmers, and initial quality control to remove damaged or bad fruit.</text:p>
      <text:h text:style-name="Heading_20_2" text:outline-level="2"><text:bookmark-start text:name="__RefHeading___dopacker_10"/><text:bookmark-start text:name="dopacker"/>2.9 DO: Packer<text:bookmark-end text:name="__RefHeading___dopacker_10"/><text:bookmark-end text:name="dopacker"/></text:h>
      <text:p text:style-name="Text_20_body"><text:a xlink:type="simple" xlink:href="#dido:public:s_cli:05_contents:02_prt:supply:03_theory:02_issue:02_ascc:start" text:style-name="Local_20_link" text:visited-style-name="Visited_20_Local_20_Link"> Return to Top </text:a></text:p>
      <text:p text:style-name="Text_20_body"><text:span text:style-name="Strong_20_Emphasis">Packer</text:span> - These are the people involved in the packing of the product into packages, boxes and pallets</text:p>
      <text:h text:style-name="Heading_20_2" text:outline-level="2"><text:bookmark-start text:name="__RefHeading___dobroker_11"/><text:bookmark-start text:name="dobroker"/>2.10 DO: Broker<text:bookmark-end text:name="__RefHeading___dobroker_11"/><text:bookmark-end text:name="dobroker"/></text:h>
      <text:p text:style-name="Text_20_body"><text:a xlink:type="simple" xlink:href="#dido:public:s_cli:05_contents:02_prt:supply:03_theory:02_issue:02_ascc:start" text:style-name="Local_20_link" text:visited-style-name="Visited_20_Local_20_Link"> Return to Top </text:a></text:p>
      <text:p text:style-name="Text_20_body"><text:span text:style-name="Strong_20_Emphasis">Broker</text:span> - These are the people that are engaged with the selling and buying of the products anywhere along the Supply Chain. The more the Supply Chain is added to a <text:a xlink:type="simple" xlink:href="https://www.omgwiki.org/dido/doku.php?id=dido:public:ra:xapend:xapend.a_glossary:v:valuechain" text:style-name="Internet_20_link" text:visited-style-name="Visited_20_Internet_20_Link">Value Chain</text:a>, the fewer brokers that involved.</text:p>
      <text:h text:style-name="Heading_20_2" text:outline-level="2"><text:bookmark-start text:name="__RefHeading___doquality_assurance_and_inspection_12"/><text:bookmark-start text:name="doquality_assurance_and_inspection"/>2.11 DO: Quality Assurance and Inspection<text:bookmark-end text:name="__RefHeading___doquality_assurance_and_inspection_12"/><text:bookmark-end text:name="doquality_assurance_and_inspection"/></text:h>
      <text:p text:style-name="Text_20_body"><text:a xlink:type="simple" xlink:href="#dido:public:s_cli:05_contents:02_prt:supply:03_theory:02_issue:02_ascc:start" text:style-name="Local_20_link" text:visited-style-name="Visited_20_Local_20_Link"> Return to Top </text:a></text:p>
      <text:p text:style-name="Text_20_body"><text:span text:style-name="Strong_20_Emphasis">Quality Assurance and Inspection</text:span> - These are people that are engaged in assessing the quality of the product. They are also responsible for grading the products (U.S. Grade A or U.S. Fancy, U.S. Grade B or U.S. Choice, U.S. Grade C or U.S. Standard, or substandard. <text:note text:id="ftn1" text:note-class="footnote"><text:note-citation text:label="2)">2)</text:note-citation><text:note-body><text:p text:style-name="Footnote">
U.S. Department of Agriculture,
<text:span text:style-name="underline">Grades of Frozen Strawberries</text:span>,
Accessed: 18 May 2021,
<text:a xlink:type="simple" xlink:href="https://www.ams.usda.gov/grades-standards/frozen-strawberries-grades-and-standards" text:style-name="Internet_20_link" text:visited-style-name="Visited_20_Internet_20_Link">https://www.ams.usda.gov/grades-standards/frozen-strawberries-grades-and-standards</text:a>
</text:p></text:note-body></text:note></text:p>
      <text:h text:style-name="Heading_20_2" text:outline-level="2"><text:bookmark-start text:name="__RefHeading___doretail_outlet_provider_13"/><text:bookmark-start text:name="doretail_outlet_provider"/>2.12 DO: Retail Outlet Provider<text:bookmark-end text:name="__RefHeading___doretail_outlet_provider_13"/><text:bookmark-end text:name="doretail_outlet_provider"/></text:h>
      <text:p text:style-name="Text_20_body"><text:a xlink:type="simple" xlink:href="#dido:public:s_cli:05_contents:02_prt:supply:03_theory:02_issue:02_ascc:start" text:style-name="Local_20_link" text:visited-style-name="Visited_20_Local_20_Link"> Return to Top </text:a></text:p>
      <text:p text:style-name="Text_20_body"><text:span text:style-name="Strong_20_Emphasis">Retail Outlet Provider</text:span> - A Retail Outlet Provider person or establishment that sells the produce directly to the Human Consumers. Some examples are grocery stores, fruit stands, convenient stores, kiosks, etc.</text:p>
      <text:h text:style-name="Heading_20_2" text:outline-level="2"><text:bookmark-start text:name="__RefHeading___dodiscretionary_providers_14"/><text:bookmark-start text:name="dodiscretionary_providers"/>2.13 DO: Discretionary Providers<text:bookmark-end text:name="__RefHeading___dodiscretionary_providers_14"/><text:bookmark-end text:name="dodiscretionary_providers"/></text:h>
      <text:p text:style-name="Text_20_body"><text:a xlink:type="simple" xlink:href="#dido:public:s_cli:05_contents:02_prt:supply:03_theory:02_issue:02_ascc:start" text:style-name="Local_20_link" text:visited-style-name="Visited_20_Local_20_Link"> Return to Top </text:a></text:p>
      <text:p text:style-name="Text_20_body"><text:span text:style-name="Strong_20_Emphasis">Discretionary Providers</text:span> - A Discretionary Providers are places where the products are sold as part of something else to the Human Consumers. Some examples are restaurants, ice-cream stores, etc.</text:p>
      <text:h text:style-name="Heading_20_2" text:outline-level="2"><text:bookmark-start text:name="__RefHeading___dohuman_consumer_15"/><text:bookmark-start text:name="dohuman_consumer"/>2.14 DO: Human Consumer<text:bookmark-end text:name="__RefHeading___dohuman_consumer_15"/><text:bookmark-end text:name="dohuman_consumer"/></text:h>
      <text:p text:style-name="Text_20_body"><text:a xlink:type="simple" xlink:href="#dido:public:s_cli:05_contents:02_prt:supply:03_theory:02_issue:02_ascc:start" text:style-name="Local_20_link" text:visited-style-name="Visited_20_Local_20_Link"> Return to Top </text:a></text:p>
      <text:p text:style-name="Text_20_body"><text:span text:style-name="Strong_20_Emphasis">Human Consumer</text:span> - The Human Consumers are the people that actually buy the products and consume them. </text:p>
      <text:h text:style-name="Heading_20_2" text:outline-level="2"><text:bookmark-start text:name="__RefHeading___doprocessing_consumer_16"/><text:bookmark-start text:name="doprocessing_consumer"/>2.15 DO: Processing Consumer<text:bookmark-end text:name="__RefHeading___doprocessing_consumer_16"/><text:bookmark-end text:name="doprocessing_consumer"/></text:h>
      <text:p text:style-name="Text_20_body"><text:a xlink:type="simple" xlink:href="#dido:public:s_cli:05_contents:02_prt:supply:03_theory:02_issue:02_ascc:start" text:style-name="Local_20_link" text:visited-style-name="Visited_20_Local_20_Link"> Return to Top </text:a></text:p>
      <text:p text:style-name="Text_20_body"><text:span text:style-name="Strong_20_Emphasis">Processing Consumer</text:span> - The Processing Consumers are people or establishments that buy the products and further process them into other products such as ice-cream products, jams, jellies, or candi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98.61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98.61pt"/>
    </style:style>
    <style:style style:name="highlight_nu0" style:family="text">
      <style:text-properties fo:color="#cc66cc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4_1" style:family="table-column">
      <style:table-column-properties style:column-width="498.61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5_1" style:family="table-column">
      <style:table-column-properties style:column-width="498.61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6_1" style:family="table-column">
      <style:table-column-properties style:column-width="498.61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2_prt:supply:03_theory:02_issue:02_ascc:start</dc:title>
  </office:meta>
</office:document-meta>
</file>