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s_cli:05_contents:02_prt:supply:03_theory:start"/><text:bookmark-start text:name="__RefHeading___theoretical_simplified_system_using_dido_1"/><text:bookmark-start text:name="theoretical_simplified_system_using_dido"/>3.0 Theoretical Simplified System Using DIDO<text:bookmark-end text:name="__RefHeading___theoretical_simplified_system_using_dido_1"/><text:bookmark-end text:name="theoretical_simplified_system_using_dido"/></text:h>
      <text:p text:style-name="Text_20_body"><text:a xlink:type="simple" xlink:href="https://www.omgwiki.org/dido/doku.php?id=dido:public:s_cli:05_contents:02_prt:supply" text:style-name="Internet_20_link" text:visited-style-name="Visited_20_Internet_20_Link"> Return to Theoretical Simplified System Using DIDO scenario </text:a></text:p>
      <text:p text:style-name="Text_20_body">The Following provides a detailed discussion of some of the issues associated with a Theoretical Simplified System Using DIDO scenario.</text:p>
      <text:p text:style-name="Text_20_body"><text:line-break/>Discussion of Issues</text:p>
      <text:list text:style-name="List_20_1" text:continue-numbering="false">
        <text:list-item>
          <text:p text:style-name="List_20_1_Content_First"><text:a xlink:type="simple" xlink:href="https://www.omgwiki.org/dido/doku.php?id=dido:public:s_cli:05_contents:02_prt:supply:03_theory:01_activities:start" text:style-name="Internet_20_link" text:visited-style-name="Visited_20_Internet_20_Link">3.1 Activities</text:a></text:p>
        </text:list-item>
        <text:list-item>
          <text:p text:style-name="List_20_1_Content"><text:a xlink:type="simple" xlink:href="https://www.omgwiki.org/dido/doku.php?id=dido:public:s_cli:05_contents:02_prt:supply:03_theory:02_issue:start" text:style-name="Internet_20_link" text:visited-style-name="Visited_20_Internet_20_Link">3.2 Theoretical Issues</text:a></text:p>
          <text:list text:style-name="List_20_1">
            <text:list-item>
              <text:p text:style-name="List_20_1_Content"><text:a xlink:type="simple" xlink:href="https://www.omgwiki.org/dido/doku.php?id=dido:public:s_cli:05_contents:02_prt:supply:03_theory:02_issue:01_opc:start" text:style-name="Internet_20_link" text:visited-style-name="Visited_20_Internet_20_Link">3.2.1 Organic Producer COI (OPC)</text:a></text:p>
            </text:list-item>
            <text:list-item>
              <text:p text:style-name="List_20_1_Content_Last"><text:a xlink:type="simple" xlink:href="https://www.omgwiki.org/dido/doku.php?id=dido:public:s_cli:05_contents:02_prt:supply:03_theory:02_issue:02_ascc:start" text:style-name="Internet_20_link" text:visited-style-name="Visited_20_Internet_20_Link">3.2.2 Agricultural Supply Chain CoI (ASCC)</text:a></text:p>
            </text:list-item>
          </text:list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s_cli:05_contents:02_prt:supply:03_theory:start</dc:title>
  </office:meta>
</office:document-meta>
</file>