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a815742c62536c1660242ad40b67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3_prt:08_basic_dido_objects:05_log:start"/><text:bookmark-start text:name="__RefHeading___a.1.5_log_class_1"/><text:bookmark-start text:name="a.1.5_log_class"/>A.1.5 Log Class<text:bookmark-end text:name="__RefHeading___a.1.5_log_class_1"/><text:bookmark-end text:name="a.1.5_log_class"/></text:h>
      <text:p text:style-name="Text_20_body"><text:a xlink:type="simple" xlink:href="https://www.omgwiki.org/dido/doku.php?id=dido:public:s_cli:05_contents:03_prt:08_basic_dido_objects:start" text:style-name="Internet_20_link" text:visited-style-name="Visited_20_Internet_20_Link"> Basic Ethereum Data Store</text:a></text:p>
      <text:p text:style-name="Text_20_body">Reads from the <text:a xlink:type="simple" xlink:href="https://www.omgwiki.org/dido/doku.php?id=dido:public:ra:xapend:xapend.a_glossary:e:ethereum" text:style-name="Internet_20_link" text:visited-style-name="Visited_20_Internet_20_Link">Ethereum</text:a> <text:a xlink:type="simple" xlink:href="https://www.omgwiki.org/dido/doku.php?id=dido:public:ra:xapend:xapend.a_glossary:b:blockchain" text:style-name="Internet_20_link" text:visited-style-name="Visited_20_Internet_20_Link">blockchain</text:a>. Logs are created for contract based transactions and creates events in the table “Events”.<text:note text:id="ftn0" text:note-class="footnote"><text:note-citation text:label="1)">1)</text:note-citation><text:note-body><text:p text:style-name="Footnote">
<text:a xlink:type="simple" xlink:href="https://docs.google.com/spreadsheets/d/1ehCIQxjSZcVLnddDWHBzhPb8h83mHWZxvyX9eckghbU/edit#gid=408398242" text:style-name="Internet_20_link" text:visited-style-name="Visited_20_Internet_20_Link">https://docs.google.com/spreadsheets/d/1ehCIQxjSZcVLnddDWHBzhPb8h83mHWZxvyX9eckghbU/edit#gid=408398242</text:a>
</text:p></text:note-body></text:note></text:p>
      <text:p text:style-name="Text_20_body">
<draw:frame draw:style-name="mediacenter" draw:name="0" text:anchor-type="paragraph" draw:z-index="0" svg:width="7.9375cm" svg:height="8.255cm"><draw:image xlink:href="Pictures/1fa815742c62536c1660242ad40b6712.png" xlink:type="simple" xlink:show="embed" xlink:actuate="onLoad"/></draw:frame>
</text:p>
      <text:p text:style-name="Text_20_body">The Ethereum Log Class
</text:p>
      <text:h text:style-name="Heading_20_2" text:outline-level="2"><text:bookmark-start text:name="__RefHeading___id_2"/><text:bookmark-start text:name="id"/>Id<text:bookmark-end text:name="__RefHeading___id_2"/><text:bookmark-end text:name="id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Identifier Hash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( Composite) 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00000000cc7c3b7faeca2e5059320a584cedbafe55c82ced3e57948ae21e3609 </text:p>
          </table:table-cell>
        </table:table-row>
      </table:table>
      <text:h text:style-name="Heading_20_2" text:outline-level="2"><text:bookmark-start text:name="__RefHeading___block_number_3"/><text:bookmark-start text:name="block_number"/>Block Number<text:bookmark-end text:name="__RefHeading___block_number_3"/><text:bookmark-end text:name="block_number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lock number where this log was in. null when its pending. <text:a xlink:type="simple" xlink:href="https://www.omgwiki.org/dido/doku.php?id=dido:public:ra:xapend:xapend.a_glossary:b:block_height" text:style-name="Internet_20_link" text:visited-style-name="Visited_20_Internet_20_Link">Block height</text:a> shows lenght of blockchai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9529604 </text:p>
          </table:table-cell>
        </table:table-row>
      </table:table>
      <text:h text:style-name="Heading_20_2" text:outline-level="2"><text:bookmark-start text:name="__RefHeading___block_hash_4"/><text:bookmark-start text:name="block_hash"/>Block Hash<text:bookmark-end text:name="__RefHeading___block_hash_4"/><text:bookmark-end text:name="block_hash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sh of the block where this lg was in. null when its pending.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7eaea3baacd3b5ffb9833abf9c77a851db0feb874a93d97cfca89c9e891adaa2 </text:p>
          </table:table-cell>
        </table:table-row>
      </table:table>
      <text:h text:style-name="Heading_20_2" text:outline-level="2"><text:bookmark-start text:name="__RefHeading___transaction_index_5"/><text:bookmark-start text:name="transaction_index"/>Transaction Index<text:bookmark-end text:name="__RefHeading___transaction_index_5"/><text:bookmark-end text:name="transaction_index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Integer of the transaction index position log was created from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33 </text:p>
          </table:table-cell>
        </table:table-row>
      </table:table>
      <text:h text:style-name="Heading_20_2" text:outline-level="2"><text:bookmark-start text:name="__RefHeading___transaction_hash_6"/><text:bookmark-start text:name="transaction_hash"/>Transaction Hash<text:bookmark-end text:name="__RefHeading___transaction_hash_6"/><text:bookmark-end text:name="transaction_hash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sh of the transactions this log was created from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eaf089acba8a7ca74feee1b35ca0ab62aa42c5ba3c746a4aed94a308d6a674fb </text:p>
          </table:table-cell>
        </table:table-row>
      </table:table>
      <text:h text:style-name="Heading_20_2" text:outline-level="2"><text:bookmark-start text:name="__RefHeading___log_index_7"/><text:bookmark-start text:name="log_index"/>Log Index<text:bookmark-end text:name="__RefHeading___log_index_7"/><text:bookmark-end text:name="log_index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Integer of the log index position in the block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82 </text:p>
          </table:table-cell>
        </table:table-row>
      </table:table>
      <text:h text:style-name="Heading_20_2" text:outline-level="2"><text:bookmark-start text:name="__RefHeading___address_8"/><text:bookmark-start text:name="address"/>Address<text:bookmark-end text:name="__RefHeading___address_8"/><text:bookmark-end text:name="address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ddress from which this log originated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4D58b1E8007078eCc6eaf6DF7527b64E46831D23 </text:p>
          </table:table-cell>
        </table:table-row>
      </table:table>
      <text:h text:style-name="Heading_20_2" text:outline-level="2"><text:bookmark-start text:name="__RefHeading___data_9"/><text:bookmark-start text:name="data"/>Data<text:bookmark-end text:name="__RefHeading___data_9"/><text:bookmark-end text:name="data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ayload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000000000000000000000000000000000000000000000000000000000000011b </text:p>
          </table:table-cell>
        </table:table-row>
      </table:table>
      <text:h text:style-name="Heading_20_2" text:outline-level="2"><text:bookmark-start text:name="__RefHeading___type_10"/><text:bookmark-start text:name="type"/>Type<text:bookmark-end text:name="__RefHeading___type_10"/><text:bookmark-end text:name="type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mined </text:p>
          </table:table-cell>
        </table:table-row>
      </table:table>
      <text:h text:style-name="Heading_20_2" text:outline-level="2"><text:bookmark-start text:name="__RefHeading___timestamp_11"/><text:bookmark-start text:name="timestamp"/>Timestamp<text:bookmark-end text:name="__RefHeading___timestamp_11"/><text:bookmark-end text:name="timestamp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imestamp of log entry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imestamp with time zone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2020-02-21 23:34:19+00 </text:p>
          </table:table-cell>
        </table:table-row>
      </table:table>
      <text:h text:style-name="Heading_20_2" text:outline-level="2"><text:bookmark-start text:name="__RefHeading___log_id_12"/><text:bookmark-start text:name="log_id"/>Log Id<text:bookmark-end text:name="__RefHeading___log_id_12"/><text:bookmark-end text:name="log_id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Log ID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log_8e2768f6 </text:p>
          </table:table-cell>
        </table:table-row>
      </table:table>
      <text:h text:style-name="Heading_20_2" text:outline-level="2"><text:bookmark-start text:name="__RefHeading___topics_13"/><text:bookmark-start text:name="topics"/>Topics<text:bookmark-end text:name="__RefHeading___topics_13"/><text:bookmark-end text:name="topics"/></text:h>
      <text:p text:style-name="Text_20_body"><text:a xlink:type="simple" xlink:href="#dido:public:s_cli:05_contents:03_prt:08_basic_dido_objects:05_log:start" text:style-name="Local_20_link" text:visited-style-name="Visited_20_Local_20_Link"> Return to Top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type of indexing of max 3 parameters for easier access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[]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{0xddf252ad1be2c89b69c2b068fc378daa952ba7f163c4a11628f55a4df523b3ef,
 0x0000000000000000000000006cdfb19632e4d0805064b741d39c6ff0a9141952,
 0x00000000000000000000000035cdcbdb6a5aef115b9306ce9c79a69321300203
}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3_prt:08_basic_dido_objects:05_log:start</dc:title>
  </office:meta>
</office:document-meta>
</file>