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e9b6eac912e0441bdcbc18ca04a3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3_prt:08_basic_dido_objects:07_trace:start"/><text:bookmark-start text:name="__RefHeading___a.1.7_trace_class_1"/><text:bookmark-start text:name="a.1.7_trace_class"/>A.1.7 Trace Class<text:bookmark-end text:name="__RefHeading___a.1.7_trace_class_1"/><text:bookmark-end text:name="a.1.7_trace_class"/></text:h>
      <text:p text:style-name="Text_20_body"><text:a xlink:type="simple" xlink:href="https://www.omgwiki.org/dido/doku.php?id=dido:public:s_cli:05_contents:03_prt:08_basic_dido_objects:start" text:style-name="Internet_20_link" text:visited-style-name="Visited_20_Internet_20_Link"> Basic Ethereum Data Store</text:a></text:p>
      <text:p text:style-name="Text_20_body">Where does the data come from? What is the purpose of the table?</text:p>
      <text:p text:style-name="Text_20_body">
<draw:frame draw:style-name="mediacenter" draw:name="0" text:anchor-type="paragraph" draw:z-index="0" svg:width="7.9375cm" svg:height="5.8131082725061cm"><draw:image xlink:href="Pictures/a3e9b6eac912e0441bdcbc18ca04a307.png" xlink:type="simple" xlink:show="embed" xlink:actuate="onLoad"/></draw:frame>
</text:p>
      <text:p text:style-name="Text_20_body">The Ethereum Trace Class
</text:p>
      <text:h text:style-name="Heading_20_2" text:outline-level="2"><text:bookmark-start text:name="__RefHeading___id_2"/><text:bookmark-start text:name="id"/>Id<text:bookmark-end text:name="__RefHeading___id_2"/><text:bookmark-end text:name="id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ext:p text:style-name="Text_20_body">Primary Key; The ID of the table Trace is the Keccak256 of: block-hash+_+tx-hash+_+transaction_index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D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(composite)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00000006e8794c9c93d439df399fabb9bd28d83a950e6c079cdef83601393b4f </text:p>
          </table:table-cell>
        </table:table-row>
      </table:table>
      <text:h text:style-name="Heading_20_2" text:outline-level="2"><text:bookmark-start text:name="__RefHeading___block_hash_3"/><text:bookmark-start text:name="block_hash"/>Block Hash<text:bookmark-end text:name="__RefHeading___block_hash_3"/><text:bookmark-end text:name="block_hash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sh code in block header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f14025c380c4af3fb4a81fba5f81e299c7c99f8d79c58134b6fb3fa904b0c257 </text:p>
          </table:table-cell>
        </table:table-row>
      </table:table>
      <text:h text:style-name="Heading_20_2" text:outline-level="2"><text:bookmark-start text:name="__RefHeading___block_number_4"/><text:bookmark-start text:name="block_number"/>Block Number<text:bookmark-end text:name="__RefHeading___block_number_4"/><text:bookmark-end text:name="block_number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b:block_height" text:style-name="Internet_20_link" text:visited-style-name="Visited_20_Internet_20_Link">Block height</text:a>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2363038 </text:p>
          </table:table-cell>
        </table:table-row>
      </table:table>
      <text:h text:style-name="Heading_20_2" text:outline-level="2"><text:bookmark-start text:name="__RefHeading___transaction_index_5"/><text:bookmark-start text:name="transaction_index"/>Transaction Index<text:bookmark-end text:name="__RefHeading___transaction_index_5"/><text:bookmark-end text:name="transaction_index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Integer of the transaction index posi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numeric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4 </text:p>
          </table:table-cell>
        </table:table-row>
      </table:table>
      <text:h text:style-name="Heading_20_2" text:outline-level="2"><text:bookmark-start text:name="__RefHeading___transaction_hash_6"/><text:bookmark-start text:name="transaction_hash"/>Transaction Hash<text:bookmark-end text:name="__RefHeading___transaction_hash_6"/><text:bookmark-end text:name="transaction_hash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sh code of transaction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0x788a813f6f530f55875c451fab97bfba523786574261ffef9fa0a2a7d0781739 </text:p>
          </table:table-cell>
        </table:table-row>
      </table:table>
      <text:h text:style-name="Heading_20_2" text:outline-level="2"><text:bookmark-start text:name="__RefHeading___output_7"/><text:bookmark-start text:name="output"/>Output<text:bookmark-end text:name="__RefHeading___output_7"/><text:bookmark-end text:name="output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DescriptionText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ypeText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Preformatted_20_Text">0x0000000000000000000000005f9ae7af6f5ecdc61ba2ee330afcbbdc8440575d435054<text:line-break/>000000000000000000000000000000000000000000000000000000000000000000000000<text:line-break/>00000000000000000000000000000000000000000000000001</text:p>
          </table:table-cell>
        </table:table-row>
      </table:table>
      <text:h text:style-name="Heading_20_2" text:outline-level="2"><text:bookmark-start text:name="__RefHeading___traces_8"/><text:bookmark-start text:name="traces"/>Traces<text:bookmark-end text:name="__RefHeading___traces_8"/><text:bookmark-end text:name="traces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ext:p text:style-name="Text_20_body">See in Traces JSON-Format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DescriptionText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jsonb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timestamp_9"/><text:bookmark-start text:name="timestamp"/>Timestamp<text:bookmark-end text:name="__RefHeading___timestamp_9"/><text:bookmark-end text:name="timestamp"/></text:h>
      <text:p text:style-name="Text_20_body"><text:a xlink:type="simple" xlink:href="#dido:public:s_cli:05_contents:03_prt:08_basic_dido_objects:07_trace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Timestamp </text:p>
          </table:table-cell>
        </table:table-row>
        <table:table-row>
          <table:table-cell office:value-type="string" table:style-name="tableheader">
            <text:p text:style-name="Table_20_Heading"> Datatype    </text:p>
          </table:table-cell>
          <table:table-cell office:value-type="string" table:style-name="tablecell">
            <text:p text:style-name="tablealignleft"> timestamp with time zone </text:p>
          </table:table-cell>
        </table:table-row>
        <table:table-row>
          <table:table-cell office:value-type="string" table:style-name="tableheader">
            <text:p text:style-name="Table_20_Heading"> Example     </text:p>
          </table:table-cell>
          <table:table-cell office:value-type="string" table:style-name="tablecell">
            <text:p text:style-name="tablealignleft"> 2016-10-01 23:29:07+0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3_prt:08_basic_dido_objects:07_trace:start</dc:title>
  </office:meta>
</office:document-meta>
</file>