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"/><text:bookmark-start text:name="__RefHeading___contents_1"/><text:bookmark-start text:name="contents"/>Contents<text:bookmark-end text:name="__RefHeading___contents_1"/><text:bookmark-end text:name="contents"/></text:h>
      <text:p text:style-name="Text_20_body"><text:a xlink:type="simple" xlink:href="https://www.omgwiki.org/dido/doku.php?id=dido:public:s_cli" text:style-name="Internet_20_link" text:visited-style-name="Visited_20_Internet_20_Link"> Return to Command Line Interface</text:a></text:p>
      <text:a xlink:type="simple" xlink:href="https://www.omgwiki.org/dido/doku.php?id=dido:public:s_cli:02_contents:00_intro" text:style-name="Internet_20_link" text:visited-style-name="Visited_20_Internet_20_Link">00_intro</text:a>
      <text:a xlink:type="simple" xlink:href="https://www.omgwiki.org/dido/doku.php?id=dido:public:s_cli:05_contents:00_basics" text:style-name="Internet_20_link" text:visited-style-name="Visited_20_Internet_20_Link">00_basics</text:a>
      <text:a xlink:type="simple" xlink:href="https://www.omgwiki.org/dido/doku.php?id=dido:public:s_cli:05_contents:01_dll" text:style-name="Internet_20_link" text:visited-style-name="Visited_20_Internet_20_Link">01_dll</text:a>
      <text:a xlink:type="simple" xlink:href="https://www.omgwiki.org/dido/doku.php?id=dido:public:s_cli:05_contents:05_dddl" text:style-name="Internet_20_link" text:visited-style-name="Visited_20_Internet_20_Link">05_dddl</text:a>
      <text:a xlink:type="simple" xlink:href="https://www.omgwiki.org/dido/doku.php?id=dido:public:s_cli:05_contents:09_dml" text:style-name="Internet_20_link" text:visited-style-name="Visited_20_Internet_20_Link">09_dml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</dc:title>
  </office:meta>
</office:document-meta>
</file>