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getemplates:ietf"/><text:bookmark-start text:name="__RefHeading___rfc_page_-_tttt_1"/><text:bookmark-start text:name="rfc_page_-_tttt"/>RFC@PAGE@ - TTTT<text:bookmark-end text:name="__RefHeading___rfc_page_-_tttt_1"/><text:bookmark-end text:name="rfc_page_-_tttt"/></text:h>
      <text:p text:style-name="Text_20_body"><text:a xlink:type="simple" xlink:href="https://www.omgwiki.org/dido/doku.php?id=dido:public:ra:xapend.stds:tech:ietf" text:style-name="Internet_20_link" text:visited-style-name="Visited_20_Internet_20_Link"> return to the IETF Standards </text:a></text:p>
      <text:p text:style-name="Text_20_body">Data sheet for RFC@PAGE@ TTTT (AAAA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TTTT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AAAA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YYYY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RFC@PAGE@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Month YYYY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tools.ietf.org/html/rfc@PAGE@" text:style-name="Internet_20_link" text:visited-style-name="Visited_20_Internet_20_Link">https://tools.ietf.org/html/rfc@PAGE@</text:a> </text:p>
          </table:table-cell>
        </table:table-row>
      </table:table>
      <text:p text:style-name="Text_20_body"><text:span text:style-name="Strong_20_Emphasis">Note</text:span>: The following is an excerpt from the official IETF RFC. It is provided here as a convenience and is not authoritative. Refer to the original document as the authoritative reference.</text:p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ietf</dc:title>
  </office:meta>
</office:document-meta>
</file>