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2.0_to_publish"/><text:bookmark-start text:name="__RefHeading___dido_ra_2.0_to_publish_1"/><text:bookmark-start text:name="dido_ra_2.0_to_publish"/>DIDO RA 2.0 (to Publish)<text:bookmark-end text:name="__RefHeading___dido_ra_2.0_to_publish_1"/><text:bookmark-end text:name="dido_ra_2.0_to_publish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6_interface" text:style-name="Internet_20_link" text:visited-style-name="Visited_20_Internet_20_Link">6_interface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2_node:5_data" text:style-name="Internet_20_link" text:visited-style-name="Visited_20_Internet_20_Link">5_data</text:a>
      <text:a xlink:type="simple" xlink:href="https://www.omgwiki.org/dido/doku.php?id=dido:public:ra:1.2_views:3_taxonomic:4_data_tax:1_ledger" text:style-name="Internet_20_link" text:visited-style-name="Visited_20_Internet_20_Link">1_ledger</text:a>
      <text:a xlink:type="simple" xlink:href="https://www.omgwiki.org/dido/doku.php?id=dido:public:ra:1.2_views:3_taxonomic:4_data_tax:2_ancillary" text:style-name="Internet_20_link" text:visited-style-name="Visited_20_Internet_20_Link">2_ancillary</text:a>
      <text:a xlink:type="simple" xlink:href="https://www.omgwiki.org/dido/doku.php?id=dido:public:ra:1.2_views:3_taxonomic:4_data_tax:3_external" text:style-name="Internet_20_link" text:visited-style-name="Visited_20_Internet_20_Link">3_external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" text:style-name="Internet_20_link" text:visited-style-name="Visited_20_Internet_20_Link">1_topologie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" text:style-name="Internet_20_link" text:visited-style-name="Visited_20_Internet_20_Link">3_node_tax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" text:style-name="Internet_20_link" text:visited-style-name="Visited_20_Internet_20_Link">4_data_tax</text:a>
      <text:a xlink:type="simple" xlink:href="https://www.omgwiki.org/dido/doku.php?id=dido:public:ra:1.2_views:3_taxonomic:4_data_tax:1_ledger" text:style-name="Internet_20_link" text:visited-style-name="Visited_20_Internet_20_Link">1_ledger</text:a>
      <text:a xlink:type="simple" xlink:href="https://www.omgwiki.org/dido/doku.php?id=dido:public:ra:1.2_views:3_taxonomic:4_data_tax:2_ancillary" text:style-name="Internet_20_link" text:visited-style-name="Visited_20_Internet_20_Link">2_ancillary</text:a>
      <text:a xlink:type="simple" xlink:href="https://www.omgwiki.org/dido/doku.php?id=dido:public:ra:1.2_views:3_taxonomic:4_data_tax:3_external" text:style-name="Internet_20_link" text:visited-style-name="Visited_20_Internet_20_Link">3_external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xapend:xapend.a_glossary" text:style-name="Internet_20_link" text:visited-style-name="Visited_20_Internet_20_Link">xapend.a_glossary</text:a>
      <text:a xlink:type="simple" xlink:href="https://www.omgwiki.org/dido/doku.php?id=dido:public:ra:xapend:xapend.b_stds" text:style-name="Internet_20_link" text:visited-style-name="Visited_20_Internet_20_Link">xapend.b_stds</text:a>
      <text:a xlink:type="simple" xlink:href="https://www.omgwiki.org/dido/doku.php?id=dido:public:ra:xapend:xapend.e_tools" text:style-name="Internet_20_link" text:visited-style-name="Visited_20_Internet_20_Link">xapend.e_tools</text:a>
      <text:a xlink:type="simple" xlink:href="https://www.omgwiki.org/dido/doku.php?id=dido:public:ra:xapend:xapend.h_acronyms" text:style-name="Internet_20_link" text:visited-style-name="Visited_20_Internet_20_Link">xapend.h_acronym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2.0_to_publish</dc:title>
  </office:meta>
</office:document-meta>
</file>