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sxn_1-3"/><text:bookmark-start text:name="__RefHeading___dido_ra_3.0_sxn_1-3_1"/><text:bookmark-start text:name="dido_ra_3.0_sxn_1-3"/>DIDO RA 3.0 (Sxn 1-3)<text:bookmark-end text:name="__RefHeading___dido_ra_3.0_sxn_1-3_1"/><text:bookmark-end text:name="dido_ra_3.0_sxn_1-3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1_topologies" text:style-name="Internet_20_link" text:visited-style-name="Visited_20_Internet_20_Link">1_topologie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" text:style-name="Internet_20_link" text:visited-style-name="Visited_20_Internet_20_Link">2_network_access_ctrll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" text:style-name="Internet_20_link" text:visited-style-name="Visited_20_Internet_20_Link">3_node_tax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" text:style-name="Internet_20_link" text:visited-style-name="Visited_20_Internet_20_Link">4_data_tax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sxn_1-3</dc:title>
  </office:meta>
</office:document-meta>
</file>