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sxn_1-4"/><text:bookmark-start text:name="__RefHeading___dido_ra_3.0_sxn_1-4_1"/><text:bookmark-start text:name="dido_ra_3.0_sxn_1-4"/>DIDO RA 3.0 (Sxn 1-4)<text:bookmark-end text:name="__RefHeading___dido_ra_3.0_sxn_1-4_1"/><text:bookmark-end text:name="dido_ra_3.0_sxn_1-4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1_topologies" text:style-name="Internet_20_link" text:visited-style-name="Visited_20_Internet_20_Link">1_topologies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" text:style-name="Internet_20_link" text:visited-style-name="Visited_20_Internet_20_Link">2_network_access_ctrll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" text:style-name="Internet_20_link" text:visited-style-name="Visited_20_Internet_20_Link">3_node_tax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" text:style-name="Internet_20_link" text:visited-style-name="Visited_20_Internet_20_Link">4_data_tax</text:a>
      <text:a xlink:type="simple" xlink:href="https://www.omgwiki.org/dido/doku.php?id=dido:public:ra:1.2_views:3_taxonomic:4_data_tax:1_ledger" text:style-name="Internet_20_link" text:visited-style-name="Visited_20_Internet_20_Link">1_ledger</text:a>
      <text:a xlink:type="simple" xlink:href="https://www.omgwiki.org/dido/doku.php?id=dido:public:ra:1.2_views:3_taxonomic:4_data_tax:2_ancillary" text:style-name="Internet_20_link" text:visited-style-name="Visited_20_Internet_20_Link">2_ancillary</text:a>
      <text:a xlink:type="simple" xlink:href="https://www.omgwiki.org/dido/doku.php?id=dido:public:ra:1.2_views:3_taxonomic:4_data_tax:3_external" text:style-name="Internet_20_link" text:visited-style-name="Visited_20_Internet_20_Link">3_external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2_nonfunc:howto" text:style-name="Internet_20_link" text:visited-style-name="Visited_20_Internet_20_Link">howto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1_functional" text:style-name="Internet_20_link" text:visited-style-name="Visited_20_Internet_20_Link">1_functional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sxn_1-4</dc:title>
  </office:meta>
</office:document-meta>
</file>