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glossary"/><text:bookmark-start text:name="__RefHeading___glossary_2.0_1"/><text:bookmark-start text:name="glossary_2.0"/>Glossary 2.0<text:bookmark-end text:name="__RefHeading___glossary_2.0_1"/><text:bookmark-end text:name="glossary_2.0"/></text:h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mart_contract" text:style-name="Internet_20_link" text:visited-style-name="Visited_20_Internet_20_Link">Smart Contract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glossary</dc:title>
  </office:meta>
</office:document-meta>
</file>