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sxn3_-_governance"/><text:bookmark-start text:name="__RefHeading___sxn3_-_governance_1"/><text:bookmark-start text:name="sxn3_-_governance"/>Sxn3 - Governance<text:bookmark-end text:name="__RefHeading___sxn3_-_governance_1"/><text:bookmark-end text:name="sxn3_-_governance"/></text:h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1_bylaws" text:style-name="Internet_20_link" text:visited-style-name="Visited_20_Internet_20_Link">1_bylaws</text:a>
      <text:a xlink:type="simple" xlink:href="https://www.omgwiki.org/dido/doku.php?id=dido:public:ra:1.3_gov:1_legaldocs:4_pp" text:style-name="Internet_20_link" text:visited-style-name="Visited_20_Internet_20_Link">4_pp</text:a>
      <text:a xlink:type="simple" xlink:href="https://www.omgwiki.org/dido/doku.php?id=dido:public:ra:1.3_gov:5_hg" text:style-name="Internet_20_link" text:visited-style-name="Visited_20_Internet_20_Link">3.3 Guid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sxn3_-_governance</dc:title>
  </office:meta>
</office:document-meta>
</file>