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4feb91791e20975dc157b144e56c1a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welcome_to_the_face_wiki_1"/><text:bookmark-start text:name="welcome_to_the_face_wiki"/>Welcome to the FACE Wiki<text:bookmark-end text:name="__RefHeading___welcome_to_the_face_wiki_1"/><text:bookmark-end text:name="welcome_to_the_face_wiki"/></text:h>
      <text:p text:style-name="Text_20_body"><draw:frame draw:style-name="mediacenter" draw:name="0" text:anchor-type="paragraph" draw:z-index="0" svg:width="13.229166666667cm" svg:height="4.9270975443383cm"><draw:image xlink:href="Pictures/f4feb91791e20975dc157b144e56c1a3.png" xlink:type="simple" xlink:show="embed" xlink:actuate="onLoad"/></draw:frame></text:p>
      <text:h text:style-name="Heading_20_3" text:outline-level="3"><text:bookmark-start text:name="__RefHeading___contact_us_2"/><text:bookmark-start text:name="contact_us"/>Contact Us:<text:bookmark-end text:name="__RefHeading___contact_us_2"/><text:bookmark-end text:name="contact_us"/></text:h>
      <text:p text:style-name="Text_20_body">Email<text:a xlink:type="simple" xlink:href="mailto:mailto: info@omg.org" text:style-name="Internet_20_link" text:visited-style-name="Visited_20_Internet_20_Link"> Contact OMG </text:a></text:p>
      <text:h text:style-name="Heading_20_3" text:outline-level="3"><text:bookmark-start text:name="__RefHeading___about_3"/><text:bookmark-start text:name="about"/>About<text:bookmark-end text:name="__RefHeading___about_3"/><text:bookmark-end text:name="about"/></text:h>
      <text:h text:style-name="Heading_20_3" text:outline-level="3"><text:bookmark-start text:name="__RefHeading___wiki_organization_4"/><text:bookmark-start text:name="wiki_organization"/>WIKI Organization<text:bookmark-end text:name="__RefHeading___wiki_organization_4"/><text:bookmark-end text:name="wiki_organization"/></text:h>
      <text:p text:style-name="Text_20_body">The OMG FACE Wiki site is organized into a private and a public area.</text:p>
      <text:p text:style-name="Text_20_body"><text:span text:style-name="Strong_20_Emphasis"><text:a xlink:type="simple" xlink:href="https://www.omgwiki.org/face/doku.php?id=face:private" text:style-name="Internet_20_link" text:visited-style-name="Visited_20_Internet_20_Link">Private Area</text:a></text:span> for internal use only and is never intended for migration from the site<text:span text:style-name="Strong_20_Emphasis"><text:a xlink:type="simple" xlink:href="https://www.omgwiki.org/face/doku.php?id=face:public" text:style-name="Internet_20_link" text:visited-style-name="Visited_20_Internet_20_Link">Public Area </text:a></text:span> is a sandbox/development area. The information here is ultimately intended for public consumption
 <text:a xlink:type="simple" xlink:href="https://www.omgwiki.org/face/doku.php?id=face" text:style-name="Internet_20_link" text:visited-style-name="Visited_20_Internet_20_Link">face</text:a></text:p>
      <text:p text:style-name="Text_20_body"><text:span text:style-name="Strong_20_Emphasis">Note</text:span>TB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tart</dc:title>
  </office:meta>
</office:document-meta>
</file>