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1_intro:start"/><text:bookmark-start text:name="__RefHeading___introduction_1"/><text:bookmark-start text:name="introduction"/>1 Introduction<text:bookmark-end text:name="__RefHeading___introduction_1"/><text:bookmark-end text:name="introduction"/></text:h>
      <text:p text:style-name="Text_20_body"><text:a xlink:type="simple" xlink:href="https://www.omgwiki.org/ocs-dsig/doku.php?id=ocs:private:wp" text:style-name="Internet_20_link" text:visited-style-name="Visited_20_Internet_20_Link"> return to Top of White Paper </text:a></text:p>
      <text:p text:style-name="Text_20_body"><text:span text:style-name="Emphasis"> “Today’s successful
organizations understand the
power from developing
knowledge services to achieve
organizational goals.” </text:span>We have all heard the term “knowledge is power.” Today, knowledge is
business—“big business.” Organizations have learned it is not only what
they produce that makes them successful. It is also the knowledge of how
they improve products and services, and the use of that knowledge to
further benefit from continuous improvement that sets them apart from
their competition.
Amazon started as a homebased online bookseller in 1994, competing
against Borders, and Barnes and Noble. By 2011, the company had
expanded into selling music, clothes and Web services, to name a few.
Borders had filed for bankruptcy and Barnes and Noble was just holding
steady. By 2018, Amazon “[accounted] for nearly half of [all] online retail
sales.”<text:note text:id="ftn0" text:note-class="footnote"><text:note-citation text:label="1)">1)</text:note-citation><text:note-body><text:p text:style-name="Footnote">
DePillis, Lydia, and Ivory Sherman. <text:span text:style-name="underline">Amazon's Extraordinary 25-Year Evolution.</text:span> 
CNN. Cable News Network, July 5, 2019.
<text:a xlink:type="simple" xlink:href="https://www.cnn.com/interactive/2018/10/business/amazon-history-timeline/index.html" text:style-name="Internet_20_link" text:visited-style-name="Visited_20_Internet_20_Link">https://www.cnn.com/interactive/2018/10/business/amazon-history-timeline/index.html</text:a>
</text:p></text:note-body></text:note> So what set Amazon apart from its completion?</text:p>
      <text:p text:style-name="Text_20_body">Amazon has always been good at using its knowledge from continual
process improvement (CPI) as a business asset.<text:note text:id="ftn1" text:note-class="footnote"><text:note-citation text:label="2)">2)</text:note-citation><text:note-body><text:p text:style-name="Footnote">
Marc Onetto. <text:span text:style-name="underline">When Toyota Met e-Commerce: Lean at Amazon.</text:span>.
McKinsey &amp; Company. 
Accessed January 24, 2019.
<text:a xlink:type="simple" xlink:href="https://www.mckinsey.com/businessfunctions/operations/our-insights/when-toyota-met-e-commerce-lean-at-amazon" text:style-name="Internet_20_link" text:visited-style-name="Visited_20_Internet_20_Link">https://www.mckinsey.com/businessfunctions/operations/our-insights/when-toyota-met-e-commerce-lean-at-amazon</text:a>
</text:p></text:note-body></text:note> In 2003, Amazon
launched its first knowledge service, based on the online retail platform it
had been developing and perfecting since opening in 1994. Amazon
effectively took a byproduct of service delivery (knowledge of perfected
business practices), created a technology platform to support its practices,
used the platform internally to gain a competitive advantage, and t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1_intro:start</dc:title>
  </office:meta>
</office:document-meta>
</file>