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cs:private:01.wp:bb:1.2_topics:5.how_bm_apply"/><text:bookmark-start text:name="__RefHeading___how_do_business_models_apply_to_knowledge_service_development_1"/><text:bookmark-start text:name="how_do_business_models_apply_to_knowledge_service_development"/>How do business models apply to knowledge service development?<text:bookmark-end text:name="__RefHeading___how_do_business_models_apply_to_knowledge_service_development_1"/><text:bookmark-end text:name="how_do_business_models_apply_to_knowledge_service_development"/></text:h>
      <text:p text:style-name="Text_20_body"><text:a xlink:type="simple" xlink:href="https://www.omgwiki.org/ocs-dsig/doku.php?id=ocs:private:wp:1.2_topics:start" text:style-name="Internet_20_link" text:visited-style-name="Visited_20_Internet_20_Link"> Return to Topics</text:a></text:p>
      <text:p text:style-name="Text_20_body">Knowledge services focus on using knowledge assets---data, information
and knowledge---within business models to create value. In addition to
assets, the Business Model Ontology describes the interworking of eight
other strategic elements that make up the business model ecosystem (See
Figure 3). Each element is critical within the process for knowledge service
development. The complete list includes: partners, assets, activities, cost
centers, customer (or constituent) segments, distribution channels, value
propositions, relationships and revenue centers. The elements can be used
to reengineer government services into more efficient and effective
knowledge services.</text:p>
      <text:h text:style-name="Heading_20_2" text:outline-level="2"><text:bookmark-start text:name="__RefHeading___partners_2"/><text:bookmark-start text:name="partners"/>Partners<text:bookmark-end text:name="__RefHeading___partners_2"/><text:bookmark-end text:name="partners"/></text:h>
      <text:p text:style-name="Text_20_body"><text:a xlink:type="simple" xlink:href="https://www.omgwiki.org/ocs-dsig/doku.php?id=ocs:private:wp:1.2_topics:5.how_bm_apply" text:style-name="Internet_20_link" text:visited-style-name="Visited_20_Internet_20_Link"> Return to Top</text:a></text:p>
      <text:p text:style-name="Text_20_body">Partners are defined within each individual service ecosystem. The
ecosystem includes any stakeholder whose knowledge contributes to the
participatory research and design process. As part of the development of
civic knowledge services, partners often include government entities,
private-sector organizations and intermediaries. Intermediaries include,
but are not limited to libraries, data and digital asset managers, and
economic and business development organizations.</text:p>
      <text:p text:style-name="Text_20_body">Within this ecosystem, the contributions of libraries are priceless to
support the equity of knowledge-resource allocation. As the intermediary
role matures, we will see the knowledge, skills and abilities of public and
private chief data officers focused more around public asset management
of knowledge resources, to ensure that data and digital assets are valued,
mined, refined, and distributed into the marketplace to provide the greatest
benefit to constituents. </text:p>
      <text:h text:style-name="Heading_20_2" text:outline-level="2"><text:bookmark-start text:name="__RefHeading___assets_3"/><text:bookmark-start text:name="assets"/>Assets<text:bookmark-end text:name="__RefHeading___assets_3"/><text:bookmark-end text:name="assets"/></text:h>
      <text:p text:style-name="Text_20_body"><text:a xlink:type="simple" xlink:href="https://www.omgwiki.org/ocs-dsig/doku.php?id=ocs:private:wp:1.2_topics:5.how_bm_apply" text:style-name="Internet_20_link" text:visited-style-name="Visited_20_Internet_20_Link"> Return to Top</text:a></text:p>
      <text:p text:style-name="Text_20_body">As previously stated, knowledge assets include data, information, and
knowledge, but within the business model, they can also include refined
knowledge services that can also be used as commodities in other products
and services. Consider the platform business model as an example.
Platform services are made up of microservices, which in essence, are very
narrowly defined digital knowledge services. Microservices are used as
commodities in the development of applications. A group of microservices
can be used to develop hundreds of thousands of applications, or end-user
services.</text:p>
      <text:h text:style-name="Heading_20_2" text:outline-level="2"><text:bookmark-start text:name="__RefHeading___activities_and_cost_centers_4"/><text:bookmark-start text:name="activities_and_cost_centers"/>Activities and Cost Centers<text:bookmark-end text:name="__RefHeading___activities_and_cost_centers_4"/><text:bookmark-end text:name="activities_and_cost_centers"/></text:h>
      <text:p text:style-name="Text_20_body"><text:a xlink:type="simple" xlink:href="https://www.omgwiki.org/ocs-dsig/doku.php?id=ocs:private:wp:1.2_topics:5.how_bm_apply" text:style-name="Internet_20_link" text:visited-style-name="Visited_20_Internet_20_Link"> Return to Top</text:a></text:p>
      <text:p text:style-name="Text_20_body">Activities include any action performed on assets, and are often carried out
by partners as part of the participatory design process. Activities create
cost centers, but also result in increased customer value, and more robust
revenue centers as assets are refined into knowledge services.</text:p>
      <text:h text:style-name="Heading_20_2" text:outline-level="2"><text:bookmark-start text:name="__RefHeading___customer_segments_distribution_channels_value_propositions_relationships_and_revenue_centers_5"/><text:bookmark-start text:name="customer_segments_distribution_channels_value_propositions_relationships_and_revenue_centers"/>Customer Segments, Distribution Channels, Value Propositions, Relationships and Revenue Centers<text:bookmark-end text:name="__RefHeading___customer_segments_distribution_channels_value_propositions_relationships_and_revenue_centers_5"/><text:bookmark-end text:name="customer_segments_distribution_channels_value_propositions_relationships_and_revenue_centers"/></text:h>
      <text:p text:style-name="Text_20_body"><text:a xlink:type="simple" xlink:href="https://www.omgwiki.org/ocs-dsig/doku.php?id=ocs:private:wp:1.2_topics:5.how_bm_apply" text:style-name="Internet_20_link" text:visited-style-name="Visited_20_Internet_20_Link"> Return to Top</text:a></text:p>
      <text:p text:style-name="Text_20_body">Customer or constituent segments are the groups who will benefit from an
end-user service. Think of government services that you currently
consume. Most of us are represented within the constituent segment
having a driver’s license and automobile registration. The distribution
channel for acquiring a driver’s license or registration is most often
through a traditional store front. For many consumers, this is very
frustrating, and has a very low value proposition: Long lines, limited hours
and tedious forms leave us yearning for a different sort of relationship with
our Department of Motor Vehicles (DMV). But this doesn’t have to be the
case.</text:p>
      <text:p text:style-name="Text_20_body">Imagine a government platform business model that opens Web services to
partners who want to develop end-user services utilizing new distribution
channels and improving value propositions. A partner could use the Web
services to develop an application that would notify you via text message
before your license expired, then offer the ability to renew within a couple
of exchanges. The value proposition of that service would be worth paying
for, and would generate a new revenue center. Imagine all the possible
value propositions (time saved, reduced stress, etc.) related to “not” having
to wait in line at the DMV!</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ocs:private:01.wp:bb:1.2_topics:5.how_bm_apply</dc:title>
  </office:meta>
</office:document-meta>
</file>