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cs:private:01.wp:bb:1.2_topics:7.how_assess"/>====== How do I assess the effectiveness of my knowledge
service development initiatives?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01.wp:bb:1.2_topics:7.how_assess</dc:title>
  </office:meta>
</office:document-meta>
</file>