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s:private:99.append:02.glossary:y:start"/><text:bookmark-start text:name="__RefHeading___y_1"/><text:bookmark-start text:name="y"/>Y<text:bookmark-end text:name="__RefHeading___y_1"/><text:bookmark-end text:name="y"/></text:h>
      <text:p text:style-name="Text_20_body"><text:a xlink:type="simple" xlink:href="https://www.omgwiki.org/ocs-dsig/doku.php?id=ocs:private:99.append:02.glossary:start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Y' <text:span text:style-name="Strong_20_Emphasis">Word or Expression</text:span> -&gt; </text:p>
          </table:table-cell>
          <table:table-cell office:value-type="string" table:style-name="tablecell"/>
        </table:table-row>
      </table:table>
      <text:p text:style-name="Text_20_body">No subnamespaces.</text:p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ocs:private:99.append:02.glossary:y:start</dc:title>
  </office:meta>
</office:document-meta>
</file>